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Foodtruckfestival Welberg", 19 september 2026</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burgemeester van de gemeente Steenbergen een evenementenvergunning verleend voor het "Foodtruckfestival Welberg" op 19 september 2026. Het besluit is op 10 augustus 2026 naar de aanvrager toegezonden en is geregistreerd onder nummer ZK26001504.</text:p>
            <text:p text:style-name="common-al">
            <text:span text:style-name="nadrukvet">Stukken inzien?</text:span>
          </text:p>
            <text:p text:style-name="common-al">Om de 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de burgemeester, postbus 6, 4650 AA Steenbergen.</text:p>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text:p>
            <text:p text:style-name="common-al">Einde bezwaartermijn:21 september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8979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enbergen</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K26001504</meta:user-defined>
    <dc:language>nl</dc:language>
    <meta:user-defined meta:name="OVERHEIDop.locatietype/OVERHEIDop.gebiedsmarkering">Adres</meta:user-defined>
    <meta:user-defined meta:name="DC.title">Verleende evenementenvergunning "Foodtruckfestival Welberg", 19 september 2026</meta:user-defined>
    <meta:user-defined meta:name="DCTERMS.W3CDTF/DCTERMS.available">2026-08-18</meta:user-defined>
    <meta:user-defined meta:name="DCTERMS.W3CDTF/OVERHEIDop.jaargang">2026</meta:user-defined>
    <meta:user-defined meta:name="OVERHEIDop.publicationIssue">389790</meta:user-defined>
    <meta:user-defined meta:name="OVERHEIDop.GmbID/DC.identifier">gmb-2026-389790</meta:user-defined>
    <meta:user-defined meta:name="OVERHEIDop.versieInformatie"/>
  </office:meta>
</office:document-meta>
</file>