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Oudezijds Achterburgwal 175 Amsterdam , 0 meter richting z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Bouwcon B.V.</text:p>
            <text:p text:style-name="common-al">Zaaknummer: OD2026-0050763</text:p>
            <text:p text:style-name="common-al">DSO nummer: 2026080700460</text:p>
            <text:p text:style-name="common-al">Ontvangstdatum melding: 07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763</meta:user-defined>
    <meta:user-defined meta:name="DCTERMS.abstract">BM6971 Oudezijds Achterburgwal 175 Amsterdam - melding graven &gt;IW</meta:user-defined>
    <dc:language>nl</dc:language>
    <meta:user-defined meta:name="OVERHEIDop.locatietype/OVERHEIDop.gebiedsmarkering">Vlak</meta:user-defined>
    <meta:user-defined meta:name="DC.title">Melding graven bodem - Nabij Oudezijds Achterburgwal 175 Amsterdam , 0 meter richting zuid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85</meta:user-defined>
    <meta:user-defined meta:name="OVERHEIDop.GmbID/DC.identifier">gmb-2026-389785</meta:user-defined>
    <meta:user-defined meta:name="OVERHEIDop.versieInformatie"/>
  </office:meta>
</office:document-meta>
</file>