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nneweg 10 A, 2514 C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enneweg 10A door het stabiliseren van de kapconstructie, het isoleren van het dak en gevels, het vervangen van dakbedekkingen en het herstellen en/of vervangen van daklichten</text:p>
            <text:p text:style-name="common-al"/>
            <text:p text:style-name="common-al">Ons kenmerk: VTH2026-6675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nneweg 10 A, 2514 C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7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57</meta:user-defined>
    <meta:user-defined meta:name="DCTERMS.abstract">het veranderen van het pand Denneweg 10A door het stabiliseren van de kapconstructie, het isoleren van het dak en gevels, het vervangen van dakbedekkingen en het herstellen en/of vervangen van daklichten</meta:user-defined>
    <dc:language>nl</dc:language>
    <meta:user-defined meta:name="OVERHEIDop.locatietype/OVERHEIDop.gebiedsmarkering">Punt</meta:user-defined>
    <meta:user-defined meta:name="DC.title">Omgevingsvergunning - Aangevraagd, Denneweg 10 A, 2514 CG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80</meta:user-defined>
    <meta:user-defined meta:name="OVERHEIDop.GmbID/DC.identifier">gmb-2026-389780</meta:user-defined>
    <meta:user-defined meta:name="OVERHEIDop.versieInformatie"/>
  </office:meta>
</office:document-meta>
</file>