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Engweg 27, 3972JC Driebergen-Rijsenburg, verbouw woning wijzigen constructie d.m.v doorbreken draagmuren (RX2026-00002020,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Engweg 27, 3972JC Driebergen-Rijsenburg, verbouw woning wijzigen constructie d.m.v doorbreken draagmuren (RX2026-00002020, 13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97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20</meta:user-defined>
    <meta:user-defined meta:name="DCTERMS.abstract">Engweg 27, 3972JC Driebergen-Rijsenburg, verbouw woning wijzigen constructie d.m.v doorbreken draagmuren (RX2026-00002020, 13 augustus 2026)</meta:user-defined>
    <dc:language>nl</dc:language>
    <meta:user-defined meta:name="OVERHEIDop.locatietype/OVERHEIDop.gebiedsmarkering">Vlak</meta:user-defined>
    <meta:user-defined meta:name="DC.title">Gemeente Utrechtse Heuvelrug, ingediende aanvraag omgevingsvergunning - Engweg 27, 3972JC Driebergen-Rijsenburg, verbouw woning wijzigen constructie d.m.v doorbreken draagmuren (RX2026-00002020, 13 augustus 2026)</meta:user-defined>
    <meta:user-defined meta:name="DCTERMS.W3CDTF/DCTERMS.available">2026-08-18</meta:user-defined>
    <meta:user-defined meta:name="DCTERMS.W3CDTF/OVERHEIDop.jaargang">2026</meta:user-defined>
    <meta:user-defined meta:name="OVERHEIDop.publicationIssue">389774</meta:user-defined>
    <meta:user-defined meta:name="OVERHEIDop.GmbID/DC.identifier">gmb-2026-389774</meta:user-defined>
    <meta:user-defined meta:name="OVERHEIDop.versieInformatie"/>
  </office:meta>
</office:document-meta>
</file>