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Tweede Weteringplantsoen 21 Amsterdam , 16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0573</text:p>
            <text:p text:style-name="common-al">DSO nummer: 2026080600759</text:p>
            <text:p text:style-name="common-al">Ontvangstdatum melding: 06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6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573</meta:user-defined>
    <meta:user-defined meta:name="DCTERMS.abstract">261020411 Tweede Weteringplantsoen 11-21 Amsterdam ow</meta:user-defined>
    <dc:language>nl</dc:language>
    <meta:user-defined meta:name="OVERHEIDop.locatietype/OVERHEIDop.gebiedsmarkering">Vlak</meta:user-defined>
    <meta:user-defined meta:name="DC.title">Melding graven bodem - Nabij Tweede Weteringplantsoen 21 Amsterdam , 16 meter richting zuid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69</meta:user-defined>
    <meta:user-defined meta:name="OVERHEIDop.GmbID/DC.identifier">gmb-2026-389769</meta:user-defined>
    <meta:user-defined meta:name="OVERHEIDop.versieInformatie"/>
  </office:meta>
</office:document-meta>
</file>