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Linnaeusstraat 111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Milieutechniek Gebr. Reehorst Dordrecht B.V.</text:p>
            <text:p text:style-name="common-al">Zaaknummer: OD2026-0047487</text:p>
            <text:p text:style-name="common-al">DSO nummer: 2026072101652</text:p>
            <text:p text:style-name="common-al">Ontvangstdatum melding: 21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6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6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6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487</meta:user-defined>
    <meta:user-defined meta:name="DCTERMS.abstract">2026-BA-00894-Linnaeusstraat 111 Amsterdam 1</meta:user-defined>
    <dc:language>nl</dc:language>
    <meta:user-defined meta:name="OVERHEIDop.locatietype/OVERHEIDop.gebiedsmarkering">Vlak</meta:user-defined>
    <meta:user-defined meta:name="DC.title">Melding saneren bodem - Linnaeusstraat 111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63</meta:user-defined>
    <meta:user-defined meta:name="OVERHEIDop.GmbID/DC.identifier">gmb-2026-389763</meta:user-defined>
    <meta:user-defined meta:name="OVERHEIDop.versieInformatie"/>
  </office:meta>
</office:document-meta>
</file>