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Bocholtsestraat 44, 7102BX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kappen dode esdoorn aan Bocholtsestraat 44, 7102BX Winterswijk</text:span>
          </text:p>
            <text:p text:style-name="common-al">De gemeente Winterswijk heeft een aanvraag voor een omgevingsvergunning ontvangen. De vergunning is aangevraagd voor het kappen van een dode esdoorn aan Bocholtsestraat 44, 7102BX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3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897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23</meta:user-defined>
    <meta:user-defined meta:name="DCTERMS.abstract">Betreft: aanvraag op locatie Bocholtsestraat 44, 7102BX Winterswijk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Omgevingsvergunning aan Bocholtsestraat 44, 7102BX Wintersw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49</meta:user-defined>
    <meta:user-defined meta:name="OVERHEIDop.GmbID/DC.identifier">gmb-2026-389749</meta:user-defined>
    <meta:user-defined meta:name="OVERHEIDop.versieInformatie"/>
  </office:meta>
</office:document-meta>
</file>