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schaftkeet en toilet op de parkeerplaats bij Buitenhof 38, 8255 AW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120 en is aangevraagd voor het plaatsen van een schaftkeet en toilet van 10 augustus 2026 tot en met 4 september 2026 op de parkeerplaats bij Buitenhof 38, 8255 AW Swifterbant. Op deze aanvraag is op 14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14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97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120</meta:user-defined>
    <dc:language>nl</dc:language>
    <meta:user-defined meta:name="OVERHEIDop.locatietype/OVERHEIDop.gebiedsmarkering">Punt</meta:user-defined>
    <meta:user-defined meta:name="DC.title">Ontheffing plaatsen voorwerpen verleend voor het plaatsen van een schaftkeet en toilet op de parkeerplaats bij Buitenhof 38, 8255 AW Swifterbant</meta:user-defined>
    <meta:user-defined meta:name="DCTERMS.W3CDTF/DCTERMS.available">2026-08-18</meta:user-defined>
    <meta:user-defined meta:name="DCTERMS.W3CDTF/OVERHEIDop.jaargang">2026</meta:user-defined>
    <meta:user-defined meta:name="OVERHEIDop.publicationIssue">389741</meta:user-defined>
    <meta:user-defined meta:name="OVERHEIDop.GmbID/DC.identifier">gmb-2026-389741</meta:user-defined>
    <meta:user-defined meta:name="OVERHEIDop.versieInformatie"/>
  </office:meta>
</office:document-meta>
</file>