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tationsplein ter hoogte van nummer: 1 i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esp</text:p>
            <text:p text:style-name="common-al">Nachtwerkontheffing, Locatie: Stationsplein ter hoogte van nummer: 1 in </text:p>
            <text:p text:style-name="common-al">Looptijd :12-09-2026 t/m 14-09-2026</text:p>
            <text:p text:style-name="common-al">Verzonden naar aanvrager op: 13-08-2026</text:p>
            <text:p text:style-name="common-al">Kenmerk gemeente: Z/26/317181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oost.vergunningen.dvl@amsterdam.nl?Subject=Dossier Z/26/3171815" xlink:type="simple">Stadsloket.zuid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9708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708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708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1815</meta:user-defined>
    <meta:user-defined meta:name="DCTERMS.abstract">Nachtwerk,Stationsplein 1 1382AD, 20260912, Stationsplein ter hoogte van nummer: 1</meta:user-defined>
    <dc:language>nl</dc:language>
    <meta:user-defined meta:name="OVERHEIDop.locatietype/OVERHEIDop.gebiedsmarkering">Punt</meta:user-defined>
    <meta:user-defined meta:name="DC.title">Besluit apv vergunning Verleend - Stationsplein ter hoogte van nummer: 1 in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9708</meta:user-defined>
    <meta:user-defined meta:name="OVERHEIDop.GmbID/DC.identifier">gmb-2026-389708</meta:user-defined>
    <meta:user-defined meta:name="OVERHEIDop.versieInformatie"/>
  </office:meta>
</office:document-meta>
</file>