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. Nijhoffstraat 264 ter hoogte van nummer: 264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M. Nijhoffstraat 264 ter hoogte van nummer: 264 in </text:p>
            <text:p text:style-name="common-al">Looptijd :02-09-2026 t/m 02-09-2026</text:p>
            <text:p text:style-name="common-al">Verzonden naar aanvrager op: 13-08-2026</text:p>
            <text:p text:style-name="common-al">Kenmerk gemeente: Z/26/31724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246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9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68</meta:user-defined>
    <meta:user-defined meta:name="DCTERMS.abstract">TVM parkeervak,M.Nijhoffstraat 264 1382TX, 20260902, M. Nijhoffstraat 264 ter hoogte van nummer: 264</meta:user-defined>
    <dc:language>nl</dc:language>
    <meta:user-defined meta:name="OVERHEIDop.locatietype/OVERHEIDop.gebiedsmarkering">Punt</meta:user-defined>
    <meta:user-defined meta:name="DC.title">Besluit apv vergunning Verleend - M. Nijhoffstraat 264 ter hoogte van nummer: 264 i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94</meta:user-defined>
    <meta:user-defined meta:name="OVERHEIDop.GmbID/DC.identifier">gmb-2026-389694</meta:user-defined>
    <meta:user-defined meta:name="OVERHEIDop.versieInformatie"/>
  </office:meta>
</office:document-meta>
</file>