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Joris van den Berghweg 1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anvraag voor het mogen houden van evenement ZeeZout ADE Daytime ter hoogte van Joris van den Berghweg 109 in Amsterdam</text:p>
            <text:p text:style-name="common-al">Datum van: 23-10-2026</text:p>
            <text:p text:style-name="common-al">Datum t/m: 24-10-2026</text:p>
            <text:p text:style-name="common-al">Tijd van: 15.00</text:p>
            <text:p text:style-name="common-al">Tijd tot: 23.00</text:p>
            <text:p text:style-name="common-al">Bezoekers drukste moment: 1999</text:p>
            <text:p text:style-name="common-al">Activiteiten: Eten, drinken, dansen, mensen ontmoeten</text:p>
            <text:p text:style-name="common-al">Ontvangen op: 11-08-2026</text:p>
            <text:p text:style-name="common-al">Kenmerk gemeente: Z/26/3171761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8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8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8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71761</meta:user-defined>
    <meta:user-defined meta:name="DCTERMS.abstract">Aanvraag voor een evenementenvergunning ter hoogte van adres Joris van den Berghweg 109 in Amsterdam</meta:user-defined>
    <dc:language>nl</dc:language>
    <meta:user-defined meta:name="OVERHEIDop.locatietype/OVERHEIDop.gebiedsmarkering">Punt</meta:user-defined>
    <meta:user-defined meta:name="DC.title">Aanvraag evenementenvergunning Joris van den Berghweg 109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80</meta:user-defined>
    <meta:user-defined meta:name="OVERHEIDop.GmbID/DC.identifier">gmb-2026-389680</meta:user-defined>
    <meta:user-defined meta:name="OVERHEIDop.versieInformatie"/>
  </office:meta>
</office:document-meta>
</file>