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Afgebroken (Ingetrokken) ter hoogte van Mercatorplein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fgebroken (Ingetrokken): het houden van evenement Upload_Día de Independencia Mexicana ter hoogte van Mercatorplein 2 in Amsterdam</text:p>
            <text:p text:style-name="common-al">Toelichting locatie: In het centrum van het Mercatorplein, maar ik weet niet wat het exacte adres is.</text:p>
            <text:p text:style-name="common-al">Datum van: 15-09-2026</text:p>
            <text:p text:style-name="common-al">Datum t/m: 15-09-2026</text:p>
            <text:p text:style-name="common-al">Tijd van: 18.00</text:p>
            <text:p text:style-name="common-al">Tijd tot: 22.00</text:p>
            <text:p text:style-name="common-al">Bezoekers drukste moment: 100</text:p>
            <text:p text:style-name="common-al">Activiteiten: Eten,shoppen,zingen</text:p>
            <text:p text:style-name="common-al">Verzonden naar aanvrager op: 12-08-2026</text:p>
            <text:p text:style-name="common-al">Kenmerk gemeente: Z/26/3170253</text:p>
            <text:p text:style-name="common-al"/>
            <text:p text:style-name="common-al">Het besluit en bijbehorende stukken kunt u per e-mail ontvangen. Stuur een e-mail naar 
  <text:a xlink:href="mailto:vergunningenevenementen.sdw@amsterdam.nl?Subject=Dossier Z/26/3170253" xlink:type="simple">vergunningenevenementen.sd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6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6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6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70253</meta:user-defined>
    <meta:user-defined meta:name="DCTERMS.abstract">Afgebroken (Ingetrokken): evenementenvergunning ter hoogte van adres Mercatorplein 2 in Amsterdam</meta:user-defined>
    <dc:language>nl</dc:language>
    <meta:user-defined meta:name="OVERHEIDop.locatietype/OVERHEIDop.gebiedsmarkering">Punt</meta:user-defined>
    <meta:user-defined meta:name="DC.title">Besluit evenementenvergunning Afgebroken (Ingetrokken) ter hoogte van Mercatorplein 2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60</meta:user-defined>
    <meta:user-defined meta:name="OVERHEIDop.GmbID/DC.identifier">gmb-2026-389660</meta:user-defined>
    <meta:user-defined meta:name="OVERHEIDop.versieInformatie"/>
  </office:meta>
</office:document-meta>
</file>