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geweigerde vergunning APV/Bijzondere wetten - Van Wulvenhof 13, 3972VL Driebergen-Rijsenburg, geweigerde ontheffing plaatsen kampeermiddelen voor onbepaalde tijd (RX2026-00000958, 13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vergunning op grond van de APV/Bijzondere wetten hebben geweigerd:</text:p>
            <text:p text:style-name="common-al">Van Wulvenhof 13, 3972VL Driebergen-Rijsenburg, geweigerde ontheffing plaatsen kampeermiddelen voor onbepaalde tijd (RX2026-00000958, 13 augustus 2026)</text:p>
            <text:p text:style-name="last-al">Belanghebbenden kunnen tegen deze beslissing(en) binnen zes weken, met ingang van de dag na de verzenddatum van de beslissing, een bezwaarschrift indienen bij de burgemeester of het college van burgemeester en wethouders van de gemeente Utrechtse Heuvelrug. De verzenddatum staat achter het besluit. Het bezwaarschrift kan via het digitale formulier op www.heuvelrug.nl/bezwaar-maken, of per post naar Kerkplein 2, Postbus 200, 3940 AE in Doorn worden verzonden. Deze vergunningen worden niet fysiek ter inzage gelegd in het Cultuurhuis in Doorn. Voor inzage in de stukken kunt u contact opnemen met de gemeente Utrechtse Heuvelrug via apv@heuvelrug.nl of het telefoonnummer (0343) 56 56 00. U kunt vragen stellen aan de behandelaar of om toelichting vra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8960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60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60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RX2026-00000958</meta:user-defined>
    <meta:user-defined meta:name="DCTERMS.abstract">Van Wulvenhof 13, 3972VL Driebergen-Rijsenburg, geweigerde ontheffing plaatsen kampeermiddelen voor onbepaalde tijd (RX2026-00000958, 13 augustus 2026)</meta:user-defined>
    <dc:language>nl</dc:language>
    <meta:user-defined meta:name="OVERHEIDop.locatietype/OVERHEIDop.gebiedsmarkering">Punt</meta:user-defined>
    <meta:user-defined meta:name="DC.title">Gemeente Utrechtse Heuvelrug, geweigerde vergunning APV/Bijzondere wetten - Van Wulvenhof 13, 3972VL Driebergen-Rijsenburg, geweigerde ontheffing plaatsen kampeermiddelen voor onbepaalde tijd (RX2026-00000958, 13 augustus 2026)</meta:user-defined>
    <meta:user-defined meta:name="DCTERMS.W3CDTF/DCTERMS.available">2026-08-18</meta:user-defined>
    <meta:user-defined meta:name="DCTERMS.W3CDTF/OVERHEIDop.jaargang">2026</meta:user-defined>
    <meta:user-defined meta:name="OVERHEIDop.publicationIssue">389608</meta:user-defined>
    <meta:user-defined meta:name="OVERHEIDop.GmbID/DC.identifier">gmb-2026-389608</meta:user-defined>
    <meta:user-defined meta:name="OVERHEIDop.versieInformatie"/>
  </office:meta>
</office:document-meta>
</file>