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Heiloo, verleende evenementenvergunning Heiloo Proeft 2026, op vrijdag 21 augustus van 17:00 tot 23:00 uur, zaterdag 22 augustus van 15:00 tot 23:00 uur en zondag 23 augustus 2026 van 15:00 tot 22:00 uur, op het terrein rondom Witte Kerk, Heerenweg 32 in Heiloo, verzenddatum 13 augustus 2026 (Z2026-000043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96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313</meta:user-defined>
    <meta:user-defined meta:name="DCTERMS.abstract">evenementenvergunning Heiloo Proeft 2026terrein rondom Witte Kerk, Heerenweg 32 in Heiloo, verzenddatum 13 augustus 2026 (Z2026-00004313)</meta:user-defined>
    <dc:language>nl</dc:language>
    <meta:user-defined meta:name="OVERHEIDop.locatietype/OVERHEIDop.gebiedsmarkering">Punt</meta:user-defined>
    <meta:user-defined meta:name="DC.title">Gemeente Heiloo, verleende evenementenvergunning Heiloo Proeft 2026, op vrijdag 21 augustus van 17:00 tot 23:00 uur, zaterdag 22 augustus van 15:00 tot 23:00 uur en zondag 23 augustus 2026 van 15:00 tot 22:00 uur, op het terrein rondom Witte Kerk, Heerenweg 32 in Heiloo, verzenddatum 13 augustus 2026 (Z2026-00004313)</meta:user-defined>
    <meta:user-defined meta:name="DCTERMS.W3CDTF/DCTERMS.available">2026-08-17</meta:user-defined>
    <meta:user-defined meta:name="DCTERMS.W3CDTF/OVERHEIDop.jaargang">2026</meta:user-defined>
    <meta:user-defined meta:name="OVERHEIDop.publicationIssue">389602</meta:user-defined>
    <meta:user-defined meta:name="OVERHEIDop.GmbID/DC.identifier">gmb-2026-389602</meta:user-defined>
    <meta:user-defined meta:name="OVERHEIDop.versieInformatie"/>
  </office:meta>
</office:document-meta>
</file>