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Spinnenkop 2, 1444G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de evenementenvergunning voor Spinnenkop 2, 1444GN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Verzenddatum besluit : 13 augustus 2026</text:p>
            <text:p text:style-name="common-al">Zaaknummer : Z2026-0000270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96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702</meta:user-defined>
    <meta:user-defined meta:name="DCTERMS.abstract">Betreft: beschikking op aanvraag op locatie Spinnenkop 2, 1444GN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evenementenvergunning voor Spinnenkop 2, 1444GN Purmerend</meta:user-defined>
    <meta:user-defined meta:name="OVERHEIDop.datumEindeReactietermijn">2026-09-24</meta:user-defined>
    <meta:user-defined meta:name="OVERHEIDop.terinzageleggingBG">https://jeleefomgeving.nl/inzien/001801582/c64ea8f1-39c2-474a-a962-9eeed274339c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601</meta:user-defined>
    <meta:user-defined meta:name="OVERHEIDop.GmbID/DC.identifier">gmb-2026-389601</meta:user-defined>
    <meta:user-defined meta:name="OVERHEIDop.versieInformatie"/>
  </office:meta>
</office:document-meta>
</file>