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orderhavenkade 155C-02 3039RR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61</text:span>/<text:span text:style-name="nadrukvet">2026071001669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met dakluik aan de achterkant van het platte dak. op de locatie Noorderhavenkade 155C-02 3039RR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59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61</meta:user-defined>
    <meta:user-defined meta:name="DCTERMS.abstract">het realiseren van een dakterras met dakluik aan de achterkant van het platte dak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oorderhavenkade 155C-02 3039RR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93</meta:user-defined>
    <meta:user-defined meta:name="OVERHEIDop.GmbID/DC.identifier">gmb-2026-389593</meta:user-defined>
    <meta:user-defined meta:name="OVERHEIDop.versieInformatie"/>
  </office:meta>
</office:document-meta>
</file>