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Buurtver. de Zuurtsche Kampen - Buurtbbq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Buurtver. de Zuurtsche Kampen - Buurtbbq, 1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95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Buurtver. de Zuurtsche Kampen - Buurtbbq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89591</meta:user-defined>
    <meta:user-defined meta:name="OVERHEIDop.GmbID/DC.identifier">gmb-2026-389591</meta:user-defined>
    <meta:user-defined meta:name="OVERHEIDop.versieInformatie"/>
  </office:meta>
</office:document-meta>
</file>