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slopen van de bestaande bedrijfswoning en het bouwen van een nieuwe woning op dezelfde locatie - Hoofdstraat 17, 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Hoofdstraat 17, Een, het slopen van de bestaande bedrijfswoning en het bouwen van een nieuwe woning op dezelfde locatie, verleend op 13 augustus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958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371</meta:user-defined>
    <meta:user-defined meta:name="DCTERMS.abstract">Gemeente Noordenveld - besluit voor: het slopen van de bestaande bedrijfswoning en het bouwen van een nieuwe woning op dezelfde locatie - Hoofdstraat 17, Een</meta:user-defined>
    <dc:language>nl</dc:language>
    <meta:user-defined meta:name="OVERHEIDop.locatietype/OVERHEIDop.gebiedsmarkering">Adres</meta:user-defined>
    <meta:user-defined meta:name="DC.title">Gemeente Noordenveld - aanvr. beschikking behandelen - het slopen van de bestaande bedrijfswoning en het bouwen van een nieuwe woning op dezelfde locatie - Hoofdstraat 17, 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89589</meta:user-defined>
    <meta:user-defined meta:name="OVERHEIDop.GmbID/DC.identifier">gmb-2026-389589</meta:user-defined>
    <meta:user-defined meta:name="OVERHEIDop.versieInformatie"/>
  </office:meta>
</office:document-meta>
</file>