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verbreden van de uitrit aan Groenestein 2, 2394 AV Hazerswoude-Rijndijk</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text:span text:style-name="nadrukvet">13-08-2026</text:span>een omgevingsvergunning verleend. De gemeente geeft hiermee toestemming voor het verbreden van de uitrit aan Groenestein 2, 2394 AV Hazerswoude-Rijndijk, geregistreerd onder nr. 04843918885.</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text:p>
            <text:p text:style-name="common-al">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8958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8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8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04843918885</meta:user-defined>
    <meta:user-defined meta:name="DCTERMS.abstract">Verleende vergunning voor het verbreden van de uitrit aan Groenestein 2, 2394 AV Hazerswoude-Rijndijk</meta:user-defined>
    <dc:language>nl</dc:language>
    <meta:user-defined meta:name="OVERHEIDop.locatietype/OVERHEIDop.gebiedsmarkering">Punt</meta:user-defined>
    <meta:user-defined meta:name="DC.title">Verleende vergunning voor het verbreden van de uitrit aan Groenestein 2, 2394 AV Hazerswoude-Rijndijk</meta:user-defined>
    <meta:user-defined meta:name="DCTERMS.W3CDTF/DCTERMS.available">2026-08-17</meta:user-defined>
    <meta:user-defined meta:name="DCTERMS.W3CDTF/OVERHEIDop.jaargang">2026</meta:user-defined>
    <meta:user-defined meta:name="OVERHEIDop.publicationIssue">389584</meta:user-defined>
    <meta:user-defined meta:name="OVERHEIDop.GmbID/DC.identifier">gmb-2026-389584</meta:user-defined>
    <meta:user-defined meta:name="OVERHEIDop.versieInformatie"/>
  </office:meta>
</office:document-meta>
</file>