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rit op de locatie Zandvoortselaan 305  te Bentveld, ingekomen 11 augustus 2026, DSO nummer 2026081100693, zaaknummer ODIJ-Z-26-18680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een uitrit op de locatie Zandvoortselaan 305  te Bentveld.</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6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95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uitrit op de locatie Zandvoortselaan 305  te Bentveld, ingekomen 11 augustus 2026, DSO nummer 2026081100693, zaaknummer ODIJ-Z-26-186805</meta:user-defined>
    <meta:user-defined meta:name="DCTERMS.W3CDTF/DCTERMS.available">2026-08-17</meta:user-defined>
    <meta:user-defined meta:name="DCTERMS.W3CDTF/OVERHEIDop.jaargang">2026</meta:user-defined>
    <meta:user-defined meta:name="OVERHEIDop.publicationIssue">389572</meta:user-defined>
    <meta:user-defined meta:name="OVERHEIDop.GmbID/DC.identifier">gmb-2026-389572</meta:user-defined>
    <meta:user-defined meta:name="OVERHEIDop.versieInformatie"/>
  </office:meta>
</office:document-meta>
</file>