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2-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9-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9-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9-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9-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9-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9-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9-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9-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9-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9-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9-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9-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9-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9-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9-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9-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9-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9-26">
      <text:list-level-style-number style:num-format="" style:num-prefix="z." text:level="1" text:start-value="26">
        <style:list-level-properties text:min-label-width="10mm"/>
      </text:list-level-style-number>
      <text:list-level-style-number style:num-format="" style:num-prefix="z." text:level="2">
        <style:list-level-properties text:min-label-width="10mm" text:space-before="10mm"/>
      </text:list-level-style-number>
    </text:list-style>
    <text:list-style style:name="id1-3-2-2-1-9-27">
      <text:list-level-style-number style:num-format="" style:num-prefix="aa." text:level="1" text:start-value="1">
        <style:list-level-properties text:min-label-width="10mm"/>
      </text:list-level-style-number>
      <text:list-level-style-number style:num-format="" style:num-prefix="aa." text:level="2">
        <style:list-level-properties text:min-label-width="10mm" text:space-before="10mm"/>
      </text:list-level-style-number>
    </text:list-style>
    <text:list-style style:name="id1-3-2-2-1-9-28">
      <text:list-level-style-number style:num-format="" style:num-prefix="bb." text:level="1" text:start-value="2">
        <style:list-level-properties text:min-label-width="10mm"/>
      </text:list-level-style-number>
      <text:list-level-style-number style:num-format="" style:num-prefix="bb." text:level="2">
        <style:list-level-properties text:min-label-width="10mm" text:space-before="10mm"/>
      </text:list-level-style-number>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4-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4-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4-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1-4-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Regeling van burgemeester en wethouders houdende de Tweede wijziging van de Subsidieregeling voorschoolse educatie, peuteropvang en peuterconsulent gemeente Wassenaar 2025</text:p>
      <text:section text:name="regeling_id1-3-2" text:style-name="regeling">
        <text:section text:name="aanhef_id1-3-2-1" text:style-name="aanhef">
          <text:section text:name="preambule_id1-3-2-1-1" text:style-name="preambule">
            <text:p text:style-name="al">Het college van burgemeester en wethouders, </text:p>
            <text:p text:style-name="al"/>
            <text:p text:style-name="al">gelet op:</text:p>
            <text:list text:style-name="id1-3-2-1-1-4">
              <text:list-item text:style-override="id1-3-2-1-1-4-1">
                <text:number>–</text:number>
                <text:p text:style-name="al">Algemene subsidieverordening gemeente Wassenaar 2025;</text:p>
              </text:list-item>
              <text:list-item text:style-override="id1-3-2-1-1-4-2">
                <text:number>–</text:number>
                <text:p text:style-name="al">Algemene wet bestuursrecht; </text:p>
              </text:list-item>
              <text:list-item text:style-override="id1-3-2-1-1-4-3">
                <text:number>–</text:number>
                <text:p text:style-name="al">de artikelen 147 en 156 van de Gemeentewet;</text:p>
              </text:list-item>
              <text:list-item text:style-override="id1-3-2-1-1-4-4">
                <text:number>–</text:number>
                <text:p text:style-name="al">de Wet kinderopvang; </text:p>
              </text:list-item>
              <text:list-item text:style-override="id1-3-2-1-1-4-5">
                <text:number>–</text:number>
                <text:p text:style-name="al">de artikelen 158-163 van de Wet op het primair onderwijs; </text:p>
              </text:list-item>
              <text:list-item text:style-override="id1-3-2-1-1-4-6">
                <text:number>–</text:number>
                <text:p text:style-name="al">het Besluit basisvoorwaarden kwaliteit voorschoolse educatie;</text:p>
              </text:list-item>
              <text:list-item text:style-override="id1-3-2-1-1-4-7">
                <text:number>–</text:number>
                <text:p text:style-name="al">het Onderzoekskader voor het toezicht op de voorschoolse educatie en het primair onderwijs 2021, versie 2023, van de Inspectie op het Onderwijs;</text:p>
              </text:list-item>
              <text:list-item text:style-override="id1-3-2-1-1-4-8">
                <text:number>–</text:number>
                <text:p text:style-name="al">het Interbestuurlijk toezicht 2022;</text:p>
              </text:list-item>
            </text:list>
            <text:p text:style-name="al">beslui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subsidieregeling voorschoolse educatie, peuteropvang en peuterconsulent gemeente Wassenaar 2025 wordt als volgt gewijzigd:</text:p>
            <text:p text:style-name="al"/>
            <text:p text:style-name="al">A</text:p>
            <text:p text:style-name="al"/>
            <text:p text:style-name="al">De tekst van artikel 1 komt als volgt te luiden:</text:p>
            <text:p text:style-name="al"/>
            <text:p text:style-name="al">In deze subsidieregeling wordt verstaan onder:</text:p>
            <text:list text:style-name="id1-3-2-2-1-9">
              <text:list-item text:style-override="id1-3-2-2-1-9-1">
                <text:number>a.</text:number>
                <text:p text:style-name="al">aanvrager: organisatie die de subsidie voorschoolse educatie, subsidie peuteropvang en/of subsidie peuteropvang aanvraagt;</text:p>
              </text:list-item>
              <text:list-item text:style-override="id1-3-2-2-1-9-2">
                <text:number>b.</text:number>
                <text:p text:style-name="al">Awb: Algemene wet bestuursrecht;</text:p>
              </text:list-item>
              <text:list-item text:style-override="id1-3-2-2-1-9-3">
                <text:number>c.</text:number>
                <text:p text:style-name="al">Asv: Algemene subsidieverordening gemeente Wassenaar 2025;</text:p>
              </text:list-item>
              <text:list-item text:style-override="id1-3-2-2-1-9-4">
                <text:number>d.</text:number>
                <text:p text:style-name="al">college: het college van burgemeester en wethouders van de gemeente Wassenaar;</text:p>
              </text:list-item>
              <text:list-item text:style-override="id1-3-2-2-1-9-5">
                <text:number>e.</text:number>
                <text:p text:style-name="al">GOAB: gemeentelijk onderwijsachterstandenbeleid;</text:p>
              </text:list-item>
              <text:list-item text:style-override="id1-3-2-2-1-9-6">
                <text:number>f.</text:number>
                <text:p text:style-name="al">JGZ: jeugdgezondheidszorg;</text:p>
              </text:list-item>
              <text:list-item text:style-override="id1-3-2-2-1-9-7">
                <text:number>g.</text:number>
                <text:p text:style-name="al">kindcentrum: een voorziening waar Kinderopvang plaatsvindt, anders dan gastouderopvang.</text:p>
              </text:list-item>
              <text:list-item text:style-override="id1-3-2-2-1-9-8">
                <text:number>h.</text:number>
                <text:p text:style-name="al">kinderopvang: het bedrijfsmatig of anders dan om niet verzorgen, opvoeden en bijdragen aan de ontwikkeling van kinderen tot de eerste dag van de maand waarop het primair onderwijs voor die kinderen begint;</text:p>
              </text:list-item>
              <text:list-item text:style-override="id1-3-2-2-1-9-9">
                <text:number>i.</text:number>
                <text:p text:style-name="al">kinderopvangtoeslag: een tegemoetkoming van het Rijk als bedoeld in artikel 2, eerste lid, onder h, van de Algemene wet inkomensafhankelijke regelingen in de kosten van kinderopvang;</text:p>
              </text:list-item>
              <text:list-item text:style-override="id1-3-2-2-1-9-10">
                <text:number>j.</text:number>
                <text:p text:style-name="al">kindvolgsysteem: een gestandaardiseerde observatiemethode;</text:p>
              </text:list-item>
              <text:list-item text:style-override="id1-3-2-2-1-9-11">
                <text:number>k.</text:number>
                <text:p text:style-name="al">non-bereik: peuters die een VE-indicatie hebben ontvangen van de JGZ, maar geen voorschoolse educatie volgen. Het non-bereik kan worden verminderd door het openen van nieuwe VE-locaties waarvan het aanbod is toegespitst op de vraag van de ouders (bijv. door VE aan te bieden in combinatie met hele dagopvang);</text:p>
              </text:list-item>
              <text:list-item text:style-override="id1-3-2-2-1-9-12">
                <text:number>l.</text:number>
                <text:p text:style-name="al">ouder: de persoon als bedoeld in artikel 1.1, lid 1 van de Wet kinderopvang;</text:p>
              </text:list-item>
              <text:list-item text:style-override="id1-3-2-2-1-9-13">
                <text:number>m.</text:number>
                <text:p text:style-name="al">ouderbijdrage: financiële vergoeding die ouders moeten betalen aan de Aanvrager voor de afname van het aantal uren voorschoolse educatie. De hoogte van de ouderbijdrage wordt bepaald aan de hand van de tabel kinderopvangtoeslag van de Belastingdienst van het jaar waarin de voorschoolse educatie wordt afgenomen;</text:p>
              </text:list-item>
              <text:list-item text:style-override="id1-3-2-2-1-9-14">
                <text:number>n.</text:number>
                <text:p text:style-name="al">peuter: een kind in de leeftijd van 2 ½ tot 4 jaar en ingeschreven in de Basisregistratie Personen van de gemeente Wassenaar;</text:p>
              </text:list-item>
              <text:list-item text:style-override="id1-3-2-2-1-9-15">
                <text:number>o.</text:number>
                <text:p text:style-name="al">peuteropvang: het aanbod in een kinderopvangorganisatie, gericht op kinderen in de leeftijd van 2 ½ tot 4 jaar, waarin met een peuterprogramma de ontwikkeling wordt gestimuleerd;</text:p>
              </text:list-item>
              <text:list-item text:style-override="id1-3-2-2-1-9-16">
                <text:number>p.</text:number>
                <text:p text:style-name="al">peuterconsulent: maatschappelijk werker die zich toelegt op de toeleiding van doelgroeppeuters naar de VE en in bredere zin het bevorderen van de gezinssituatie met het doel dat er een optimale ontwikkeling van de doelgroeppeuter kan plaatsvinden;</text:p>
              </text:list-item>
              <text:list-item text:style-override="id1-3-2-2-1-9-17">
                <text:number>q.</text:number>
                <text:p text:style-name="al">subsidieregeling: deze Subsidieregeling Voorschoolse educatie, peuteropvang en peuterconsulent gemeente Wassenaar 2025;</text:p>
              </text:list-item>
              <text:list-item text:style-override="id1-3-2-2-1-9-18">
                <text:number>r.</text:number>
                <text:p text:style-name="al">subsidieverslag: een door de aanvrager op te stellen verslag waarin wordt beschreven welke activiteiten overeenkomstig het plan van aanpak zijn uitgevoerd en voor welke activiteiten de uitvoering anders is geweest dan in het plan van aanpak was voorzien. Voor deze laatstgenoemde activiteiten wordt de andere uitvoering gemotiveerd en toegelicht, zodat toetsing aan de vereisten mogelijk is;</text:p>
              </text:list-item>
              <text:list-item text:style-override="id1-3-2-2-1-9-19">
                <text:number>s.</text:number>
                <text:p text:style-name="al">VE: voorschoolse educatie;</text:p>
              </text:list-item>
              <text:list-item text:style-override="id1-3-2-2-1-9-20">
                <text:number>t.</text:number>
                <text:p text:style-name="al">VE-geïndiceerde peuter: kind vanaf de leeftijd van 2 jaar tot de leeftijd waarop het start met de basisschool, dat van de JGZ een VE-indicatie heeft gekregen;</text:p>
              </text:list-item>
              <text:list-item text:style-override="id1-3-2-2-1-9-21">
                <text:number>u.</text:number>
                <text:p text:style-name="al">VE-groep: groep van ten hoogste 16 kinderen van 2 tot 4 jaar aan wie voorschoolse educatie wordt aangeboden. Het streven is om een gemengde groep te creëren (50/50) van VE-geïndiceerde kinderen en kinderen zonder een VE-indicatie;</text:p>
              </text:list-item>
              <text:list-item text:style-override="id1-3-2-2-1-9-22">
                <text:number>v.</text:number>
                <text:p text:style-name="al">VE-programma: een actueel of erkend integraal programma dat in het kader van VE-beleid wordt uitgevoerd en is opgenomen in de databank Effectieve Jeugdinterventies van het Nederlands Jeugdinstituut;</text:p>
              </text:list-item>
              <text:list-item text:style-override="id1-3-2-2-1-9-23">
                <text:number>w.</text:number>
                <text:p text:style-name="al">voorschool: een kindcentrum waar voorschoolse educatie wordt aangeboden;</text:p>
              </text:list-item>
              <text:list-item text:style-override="id1-3-2-2-1-9-24">
                <text:number>x.</text:number>
                <text:p text:style-name="al">voorschoolse educatie: educatie in de voorschoolse periode in de vorm van een erkend of actueel peuterprogramma. Dit programma is gericht op taalontwikkeling, rekenen, motoriek en sociale ontwikkeling;</text:p>
              </text:list-item>
              <text:list-item text:style-override="id1-3-2-2-1-9-25">
                <text:number>y.</text:number>
                <text:p text:style-name="al">voor- en vroegschoolse educatie: educatie verdeeld in een voorschoolse periode (2 - en 3-jarigen) doorlopend in de eerste jaren van het basisonderwijs (4- en 5-jarigen), de vroegschoolse educatie;</text:p>
              </text:list-item>
              <text:list-item text:style-override="id1-3-2-2-1-9-26">
                <text:number>z.</text:number>
                <text:p text:style-name="al">VVE: voor- en vroegschoolse educatie;</text:p>
              </text:list-item>
              <text:list-item text:style-override="id1-3-2-2-1-9-27">
                <text:number>aa.</text:number>
                <text:p text:style-name="al">Wko: Wet kinderopvang;</text:p>
              </text:list-item>
              <text:list-item text:style-override="id1-3-2-2-1-9-28">
                <text:number>bb.</text:number>
                <text:p text:style-name="al">Wpo: Wet op het primair onderwijs.</text:p>
              </text:list-item>
            </text:list>
            <text:p text:style-name="al">B</text:p>
            <text:p text:style-name="al"/>
            <text:p text:style-name="al">Artikel 4 wordt als volgt gewijzigd:</text:p>
            <text:list text:style-name="id1-3-2-2-1-13">
              <text:list-item text:style-override="id1-3-2-2-1-13-1">
                <text:number>1.</text:number>
                <text:p text:style-name="al">Het eerste lid komt als volgt te luiden:</text:p>
                <text:list text:style-name="id1-3-2-2-1-13-1-3">
                  <text:list-item text:style-override="id1-3-2-2-1-13-1-3-1">
                    <text:number>a.</text:number>
                    <text:p text:style-name="al">De financiering van voorschoolse educatie voor doelgroeppeuters in de leeftijd van 2 tot 4 jaar.</text:p>
                  </text:list-item>
                </text:list>
              </text:list-item>
              <text:list-item text:style-override="id1-3-2-2-1-13-2">
                <text:number>2.</text:number>
                <text:p text:style-name="al">Het tweede lid komt als volg te luiden:</text:p>
                <text:list text:style-name="id1-3-2-2-1-13-2-3">
                  <text:list-item text:style-override="id1-3-2-2-1-13-2-3-1">
                    <text:number>a.</text:number>
                    <text:p text:style-name="al">De financiering van kinderopvang voor peuters in de leeftijd van 2,5 tot 4 jaar van wie de ouders niet in aanmerking komen voor kinderopvangtoeslag.</text:p>
                  </text:list-item>
                </text:list>
              </text:list-item>
            </text:list>
            <text:p text:style-name="al">C</text:p>
            <text:p text:style-name="al"/>
            <text:p text:style-name="al">Artikel 6 wordt als volgt gewijzigd:</text:p>
            <text:list text:style-name="id1-3-2-2-1-17">
              <text:list-item text:style-override="id1-3-2-2-1-17-1">
                <text:number>1.</text:number>
                <text:p text:style-name="al">Het eerste lid komt te luiden:</text:p>
                <text:list text:style-name="id1-3-2-2-1-17-1-3">
                  <text:list-item text:style-override="id1-3-2-2-1-17-1-3-1">
                    <text:number>a.</text:number>
                    <text:p text:style-name="al">Het college stelt jaarlijks voor <text:span text:style-name="nadrukvet">15 juli</text:span> een subsidieplafond vast voor deze regeling.</text:p>
                  </text:list-item>
                </text:list>
              </text:list-item>
              <text:list-item text:style-override="id1-3-2-2-1-17-2">
                <text:number>2.</text:number>
                <text:p text:style-name="al">Het eerste lid, onderdeel a, komt te luiden:</text:p>
                <text:list text:style-name="id1-3-2-2-1-17-2-3">
                  <text:list-item text:style-override="id1-3-2-2-1-17-2-3-1">
                    <text:number>a.</text:number>
                    <text:p text:style-name="al">Voor de subsidie voorschoolse educatie bedraagt het subsidieplafond voor het jaar 2027 en de daaropvolgende jaren € 330.000. Dit bedrag wordt in de volgende jaren geïndexeerd conform de landelijke indexatie van het landelijke normtarief kinderopvang.</text:p>
                  </text:list-item>
                </text:list>
              </text:list-item>
              <text:list-item text:style-override="id1-3-2-2-1-17-3">
                <text:number>3.</text:number>
                <text:p text:style-name="al">Het eerste lid, onderdeel b, komt te luiden:</text:p>
                <text:list text:style-name="id1-3-2-2-1-17-3-3">
                  <text:list-item text:style-override="id1-3-2-2-1-17-3-3-1">
                    <text:number>a.</text:number>
                    <text:p text:style-name="al">Voor de subsidie peuterconsulent bedraagt het subsidieplafond in 2027 € 20.620 + indexatie conform de Asv. Dit bedrag wordt in de volgende jaren geïndexeerd conform de Asv.</text:p>
                  </text:list-item>
                </text:list>
              </text:list-item>
            </text:list>
            <text:p text:style-name="al">D</text:p>
            <text:p text:style-name="al"/>
            <text:p text:style-name="al">Artikel 7a wordt als volgt gewijzigd:</text:p>
            <text:list text:style-name="id1-3-2-2-1-21">
              <text:list-item text:style-override="id1-3-2-2-1-21-1">
                <text:number>1.</text:number>
                <text:p text:style-name="al">Het eerste lid komt te luiden: De aanvrager van de subsidie voorschoolse educatie kan per locatie subsidie aanvragen in de vorm van een groepsbekostiging van € 7.758,16 + indexatie conform de landelijke indexatie van het landelijke normtarief kinderopvang per locatie in 2027. Dit bedrag wordt in de volgende jaren op eenzelfde wijze geïndexeerd. </text:p>
              </text:list-item>
              <text:list-item text:style-override="id1-3-2-2-1-21-2">
                <text:number>2.</text:number>
                <text:p text:style-name="al">Het tweede lid komt te luiden: In aanvulling op de groepsbekostiging kan de aanvrager een vergoeding per kind in rekening brengen bij de gemeente; dit bedrag per kind wordt bepaald op basis van de arbeidsmarktpositie van de ouders en een al dan niet toegekende VE-indicatie. De aanvrager van de subsidie voorschoolse educatie kan subsidie aanvragen in de vorm van een bijdrage per geplaatste VE-geïndiceerde peuter. Het bedrag per kind bestaat uit drie componenten, te weten:</text:p>
              </text:list-item>
              <text:list-item text:style-override="id1-3-2-2-1-21-3">
                <text:number>3.</text:number>
                <text:p text:style-name="al">Het tweede lid, onderdeel a, komt te luiden: </text:p>
                <text:list text:style-name="id1-3-2-2-1-21-3-3">
                  <text:list-item text:style-override="id1-3-2-2-1-21-3-3-1">
                    <text:number>a.</text:number>
                    <text:p text:style-name="al">voor doelgroeppeuters in de leeftijd van 2,5 tot 4 jaar, eerste en tweede dagdeel: het college vergoedt 8 uur VE per week tegen de vastgestelde VE-kostprijs;</text:p>
                  </text:list-item>
                  <text:list-item text:style-override="id1-3-2-2-1-21-3-3-2">
                    <text:number>b.</text:number>
                    <text:p text:style-name="al">voor doelgroeppeuters in de leeftijd van 2,5 tot 4 jaar, derde en vierde dagdeel: </text:p>
                  </text:list-item>
                </text:list>
              </text:list-item>
              <text:list-item text:style-override="id1-3-2-2-1-21-4">
                <text:number>4.</text:number>
                <text:p text:style-name="al">Er wordt één lid toegevoegd, luidende:</text:p>
                <text:list text:style-name="id1-3-2-2-1-21-4-3">
                  <text:list-item text:style-override="id1-3-2-2-1-21-4-3-1">
                    <text:number>a.</text:number>
                    <text:p text:style-name="al">Voor doelgroeppeuters in de leeftijd van 2 tot 2 ½ jaar: </text:p>
                    <text:list text:style-name="id1-3-2-2-1-21-4-3-1-3">
                      <text:list-item text:style-override="id1-3-2-2-1-21-4-3-1-3-1">
                        <text:number>i.</text:number>
                        <text:p text:style-name="al">Het college vergoedt voor doelgroeppeuters 4 uur VE per week tegen de vastgestelde VE-kostprijs. In aanvulling daarop;</text:p>
                      </text:list-item>
                      <text:list-item text:style-override="id1-3-2-2-1-21-4-3-1-3-2">
                        <text:number>ii.</text:number>
                        <text:p text:style-name="al">het college compenseert voor ouders van VE-geïndiceerde peuters met recht op kinderopvangtoeslag het verschil tussen de ouderbijdrage en de vastgestelde VE-kostprijs voor ten hoogste 4 uur per week.</text:p>
                      </text:list-item>
                      <text:list-item text:style-override="id1-3-2-2-1-21-4-3-1-3-3">
                        <text:number>iii.</text:number>
                        <text:p text:style-name="al">het college compenseert voor ouders van VE-geïndiceerde peuters zonder recht op kinderopvangtoeslag het verschil tussen de fictieve ouderbijdrage en VE-kostprijs voor ten hoogste 4 uur per week. </text:p>
                      </text:list-item>
                    </text:list>
                  </text:list-item>
                  <text:list-item text:style-override="id1-3-2-2-1-21-4-3-2">
                    <text:number>b.</text:number>
                    <text:p text:style-name="al">Onder vernummering van lid 6 en 7, komt lid 5 te vervallen. </text:p>
                  </text:list-item>
                </text:list>
              </text:list-item>
            </text:list>
            <text:p text:style-name="al">E</text:p>
            <text:p text:style-name="al"/>
            <text:list text:style-name="id1-3-2-2-1-24">
              <text:list-item text:style-override="id1-3-2-2-1-24-1">
                <text:number>1.</text:number>
                <text:p text:style-name="al">Artikel 9, lid 1, onderdeel a, wordt als volgt gewijzigd:</text:p>
                <text:list text:style-name="id1-3-2-2-1-24-1-3">
                  <text:list-item text:style-override="id1-3-2-2-1-24-1-3-1">
                    <text:number>a.</text:number>
                    <text:p text:style-name="al">als het subsidieplafond wordt bereikt, er aanvragen worden gedaan voor meer dan vijf locaties voor voorschoolse educatie of er meer dan twee aanvragers zijn, verstrekking van subsidie plaatsvindt in volgorde van de door het college aangebrachte rangschikking, totdat het voor de subsidie vastgestelde subsidieplafond is bereikt. </text:p>
                  </text:list-item>
                </text:list>
              </text:list-item>
              <text:list-item text:style-override="id1-3-2-2-1-24-2">
                <text:number>2.</text:number>
                <text:p text:style-name="al">Artikel 9, lid 1, onderdeel c, wordt als volgt gewijzigd:</text:p>
                <text:list text:style-name="id1-3-2-2-1-24-2-3">
                  <text:list-item text:style-override="id1-3-2-2-1-24-2-3-1">
                    <text:number>a.</text:number>
                    <text:p text:style-name="al">de subsidie voorschoolse educatie wordt toegekend aan ten hoogste twee aanvragers en aan een maximum van vijf locaties. </text:p>
                  </text:list-item>
                </text:list>
              </text:list-item>
            </text:list>
            <text:p text:style-name="al">F</text:p>
            <text:p text:style-name="al"/>
            <text:p text:style-name="al">Het vijfde lid, artikel 10a, komt te vervallen.</text:p>
            <text:p text:style-name="al"/>
            <text:p text:style-name="al">G</text:p>
            <text:p text:style-name="al"/>
            <text:p text:style-name="al">Artikel 11 komt als volgt te luiden: Een aanvraag voor de subsidie voorschoolse educatie en subsidie peuterconsulent wordt ingediend vanaf <text:span text:style-name="nadrukvet">15 juli</text:span> om en uiterlijk op <text:span text:style-name="nadrukvet">1 oktober</text:span> voorafgaand aan het jaar waarvoor de subsidie bedoeld is.</text:p>
          </text:section>
          <text:section text:name="artikel_id1-3-2-2-2" text:style-name="artikel">
            <text:p text:style-name="artikel_kop_titel"><text:span text:style-name="artikel_kop_label">ARTIKEL</text:span> <text:span text:style-name="artikel_kop_nr">II</text:span> </text:p>
            <text:p text:style-name="al">Deze wijzigingsregeling treedt in werking per <text:span text:style-name="nadrukvet">15 juli 2026</text:span>, met terugwerkende kracht tot en met 1 juli 2026.</text:p>
          </text:section>
        </text:section>
        <text:section text:name="regeling-sluiting_id1-3-2-3" text:style-name="regeling-sluiting">
          <text:section text:name="ondertekening_id1-3-2-3-1">
            <text:p><text:span text:style-name="functie">drs. A.P.A. Oostermeijer, </text:span></text:p>
            <text:p><text:span text:style-name="functie">gemeentesecretaris</text:span></text:p>
          </text:section>
          <text:section text:name="ondertekening_id1-3-2-3-2">
            <text:p><text:span text:style-name="functie"/></text:p>
            <text:p><text:span text:style-name="functie"/></text:p>
            <text:p><text:span text:style-name="functie">drs. L.A. de Lange,</text:span></text:p>
            <text:p><text:span text:style-name="functie">burgemeester</text:span></text:p>
          </text:section>
          <text:section text:name="ondertekening_id1-3-2-3-3">
            <text:p><text:span text:style-name="functie"/></text:p>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De gemeente Wassenaar wil dat kinderen in Wassenaar optimale ontwikkelkansen hebben en onderwijsachterstanden worden voorkomen dan wel bestreden. Hiervoor is het van belang dat alle kinderen in Wassenaar gebruik kunnen maken van een voorschoolse voorziening. De Subsidieregeling voorschoolse educatie, peuteropvang en peuterconsulent gemeente Wassenaar 2025 voorziet in het de financiering van voorschoolse educatie zodat alle kinderen met een VE-indicatie in Wassenaar hier gebruik van kunnen maken. Daarnaast maakt de regeling het ook mogelijk dat kinderen waarvan de ouders geen recht hebben op kinderopvangtoeslag, gebruik kunnen maken van peuteropvang door middel van de subsidie peuteropvang. Als laatste maakt de subsidie peuterconsulent het mogelijk om een peuterconsulent aan te stellen, waardoor het bereik van de voorschoolse educatie en overgang naar de basisschool wordt bevorderd.</text:p>
          <text:p text:style-name="al"/>
          <text:p text:style-name="al">Op 16 december 2025 heeft het college besloten om op pilotbasis de VE toegankelijk te maken voor 2 tot 4 jarigen, waar de VE voorheen alleen voor 2 ½ tot 4 jarigen toegankelijk was. Gedurende het jaar 2026 en 2027 zal de impact van een extra half jaar VE op de ontwikkeling van deze kinderen worden gemonitord. Uitbreiding van de leeftijd waarmee VE-peuters in aanmerking komen voor VE brengt een hoger aantal doelgroeppeuters met zich mee. Daarom wordt door middel van deze wijzigingsregeling ook voor het aantal VE-locaties uitgebreid naar 5 locaties. Het subsidieplafond van de subsidie VE is aangepast om opening van een vijfde locatie mogelijk te maken, ook zijn de subsidieplafonds geïndexeerd. </text:p>
          <text:p text:style-name="al"/>
          <text:p text:style-name="al">Deze wijziging van de leeftijd waarmee peuters gebruik kunnen maken van subsidie, geldt niet voor de subsidie peuteropvang.</text:p>
          <text:p text:style-name="al"/>
          <text:p text:style-name="al">
          <text:span text:style-name="nadrukvet">Artikelsgewijs</text:span>
        </text:p>
          <text:p text:style-name="al"/>
          <text:p text:style-name="al">
          <text:span text:style-name="nadrukvet">
            <text:span text:style-name="nadrukcur">ARTIKEL I</text:span>
          </text:span>
        </text:p>
          <text:p text:style-name="al">Onderdeel A</text:p>
          <text:p text:style-name="al">De definities in artikel 1 van de subsidieregeling zijn aangepast zodat tot de definitie van een doelgroeppeuter ook 2 tot 2 ½ jarigen behoren. </text:p>
          <text:p text:style-name="al"/>
          <text:p text:style-name="al">
          <text:span text:style-name="nadrukcur">Onderdeel B</text:span>
        </text:p>
          <text:p text:style-name="al">Artikel 2 beschrijft het doel van de subsidieregeling. In lid 1 van artikel 2 is het doel van de subsidie voorschoolse educatie is aangepast zodat ook peuters in de leeftijd van 2 tot 2 ½ jaar onder het doel van de subsidie voorschoolse educatie vallen. Lid 2 van artikel 2 is aangepast om te verduidelijken dat de subsidie peuteropvang beschikbaar is voor peuters van 2 ½ tot 4 jaar. </text:p>
          <text:p text:style-name="al"/>
          <text:p text:style-name="al">
          <text:span text:style-name="nadrukcur">Onderdeel C</text:span>
        </text:p>
          <text:p text:style-name="al">Het subsidieplafond in artikel 6 is aangepast. Het subsidieplafond van de subsidie VE is aangepast om opening van een vijfde locatie mogelijk te maken. Het subsidieplafond van de subsidie peuterconsulent is geïndexeerd naar het niveau van 2026.</text:p>
          <text:p text:style-name="al"/>
          <text:p text:style-name="al">
          <text:span text:style-name="nadrukcur">Onderdeel D</text:span>
        </text:p>
          <text:p text:style-name="al">In lid 1 van artikel 7 is het maximale bedrag voor de groepsbekostiging per locatie geindexeerd naar het niveau van 2026. </text:p>
          <text:p text:style-name="al">In lid 2, a, b, en c is een onderscheid aangebracht in de bekostiging tussen doelgroeppeuters in de leeftijd van 2 tot 2 ½ jaar en doelgroeppeuters in de leeftijd van 2 ½ tot 4 jaar. Doelgroeppeuters uit de eerste groep kunnen voor maximaal 8 uur per week gebruik maken van gesubsidieerd VE-aanbod. Doelgroeppeuters uit de tweede groep kunnen voor maximaal 16 uur per week gebruik maken van gesubsidieerd VE-aanbod. </text:p>
          <text:p text:style-name="al">Artikel 5 is aangepast met de specificering dat aanvragen moeten worden gedaan door een rechtspersoon. Hiermee wordt geborgd dat de organisatie die een aanvraag doet een juridische entiteit heeft van een rechtspersoon, en geen aanvraag doet op persoonlijke titel. </text:p>
          <text:p text:style-name="al"/>
          <text:p text:style-name="al">
          <text:span text:style-name="nadrukcur">Onderdeel E</text:span>
        </text:p>
          <text:p text:style-name="al">Artikel 9 schrijft voor hoe de wijze van toekenning plaatsvindt bij meerdere aanvragen. Dit artikel is aangepast naar een maximum van 5 locaties. </text:p>
          <text:p text:style-name="al"/>
          <text:p text:style-name="al">
          <text:span text:style-name="nadrukcur">Onderdeel F </text:span>
        </text:p>
          <text:p text:style-name="al">In artikel 10a wordt de wijze van aanvraag voor de subsidie voorschoolse educatie vastgelegd. Het vijfde lid betrof een bepaling om de relatie tot de reeds ingetrokken subsidieregeling kindgebonden financiering gemeente Wassenaar uit 2019. Aangezien deze subsidieregeling is ingetrokken komt het vijfde lid te vervallen. </text:p>
          <text:p text:style-name="al"/>
          <text:p text:style-name="al">
          <text:span text:style-name="nadrukcur">Onderdeel G</text:span>
        </text:p>
          <text:p text:style-name="al">Artikel 13 bevat de verplichtingen waar subsidie ontvangers aan gehouden worden. Publieke en private middelen moeten gescheiden worden opgenomen in de boekhouding van de kinderopvangorganisatie, omdat een gemeentelijke subsidie niet mag leiden tot marktverstoring in de kinderopvang.</text:p>
          <text:p text:style-name="al">De kinderopvang is een marktsector en een publieke subsidie kan zorgen voor een oneerlijke concurrentiepositie. Europese regels verbieden staatssteun, omdat dit ondernemingen zodanig begunstigt dat de mededinging op de Europese markt wordt belemmerd. De publieke subsidie mag in geen geval worden gebruikt voor de private activiteiten van de organisatie.</text:p>
          <text:p text:style-name="al"/>
          <text:p text:style-name="al">
          <text:span text:style-name="nadrukvet">
            <text:span text:style-name="nadrukcur">ARTIKEL II</text:span>
          </text:span>
        </text:p>
          <text:p text:style-name="al">De gewijzigde regeling treedt met terugwerkende kracht in werking, zodat subsidieaanvragers gebruik kunnen maken van de gewijzigde voorwaarden voor peuters in de leeftijd tussen 2 en 2 ½ jaar en een nieuwe VE-locatie kan worden geopend. De subsidieaanvragers zijn er bij gebaat dat zij zo snel mogelijk kennis kunnen nemen van de Subsidieregelin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8957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Wassenaar</meta:user-defined>
    <meta:user-defined meta:name="OVERHEID.Informatietype/DC.type">officiële publicatie</meta:user-defined>
    <meta:user-defined meta:name="OVERHEIDop.Rubriek/DC.type">algemeen verbindend voorschrift (verordening)</meta:user-defined>
    <meta:user-defined meta:name="OVERHEID.Gemeente/OVERHEID.authority">Wassenaar</meta:user-defined>
    <meta:user-defined meta:name="OVERHEID.Gemeente/DCTERMS.publisher">Wassenaar</meta:user-defined>
    <meta:user-defined meta:name="OVERHEID.TaxonomieBeleidsagendaDecentraal/OVERHEID.category">Financiën | Organisatie en beleid</meta:user-defined>
    <meta:user-defined meta:name="OVERHEID.TaxonomieBeleidsagendaDecentraal/OVERHEID.category">Onderwijs en wetenschap | Organisatie en beleid</meta:user-defined>
    <meta:user-defined meta:name="DC.source">Algemene subsidieverordening Wassenaar 2020]|[https://lokaleregelgeving.overheid.nl/CVDR641469/1</meta:user-defined>
    <meta:user-defined meta:name="DC.source">Wet kinderopvang]|[1.0:c:BWBR0017017&amp;g=2024-02-01</meta:user-defined>
    <meta:user-defined meta:name="DC.source">Besluit basisvoorwaarden kwaliteit voorschoolse educatie]|[1.0:c:BWBR0027961&amp;g=2022-01-01</meta:user-defined>
    <meta:user-defined meta:name="DC.source">Wet op het primair onderwijs]|[1.0:c:BWBR0003420&amp;g=2024-06-13</meta:user-defined>
    <meta:user-defined meta:name="DC.source">artikel 147 van de Gemeentewet]|[1.0:c:BWBR0005416&amp;artikel=147&amp;g=2024-01-31</meta:user-defined>
    <meta:user-defined meta:name="DC.source">artikel 156 van de Gemeentewet]|[1.0:c:BWBR0005416&amp;artikel=156&amp;g=2024-01-31</meta:user-defined>
    <meta:user-defined meta:name="DC.source">Algemene wet bestuursrecht]|[1.0:c:BWBR0005537&amp;g=2024-05-01</meta:user-defined>
    <meta:user-defined meta:name="DC.source">artikel 158 van de Wet op het primair onderwijs]|[1.0:c:BWBR0003420&amp;artikel=158&amp;g=2024-06-13</meta:user-defined>
    <meta:user-defined meta:name="DC.source">artikel 159 van de Wet op het primair onderwijs]|[1.0:c:BWBR0003420&amp;artikel=159&amp;g=2024-06-13</meta:user-defined>
    <meta:user-defined meta:name="DC.source">artikel 160 van de Wet op het primair onderwijs]|[1.0:c:BWBR0003420&amp;artikel=160&amp;g=2024-06-13</meta:user-defined>
    <meta:user-defined meta:name="DC.source">artikel 161 van de Wet op het primair onderwijs]|[1.0:c:BWBR0003420&amp;artikel=161&amp;g=2024-06-13</meta:user-defined>
    <meta:user-defined meta:name="DC.source">artikel 162 van de Wet op het primair onderwijs]|[1.0:c:BWBR0003420&amp;artikel=162&amp;g=2024-06-13</meta:user-defined>
    <meta:user-defined meta:name="DC.source">artikel 163 van de Wet op het primair onderwijs]|[1.0:c:BWBR0003420&amp;artikel=163&amp;g=2024-06-13</meta:user-defined>
    <meta:user-defined meta:name="OVERHEIDop.referentienummer">Z/26/112721</meta:user-defined>
    <meta:user-defined meta:name="DCTERMS.alternative">Subsidieregeling voorschoolse educatie, peuteropvang en peuterconsulent gemeente Wassenaar 2025</meta:user-defined>
    <dc:language>nl</dc:language>
    <meta:user-defined meta:name="OVERHEIDop.locatietype/OVERHEIDop.gebiedsmarkering">Gemeente</meta:user-defined>
    <meta:user-defined meta:name="DC.title">Besluit van burgemeester en wethouders tot vaststelling van de Subsidieregeling voorschoolse educatie, peuteropvang en peuterconsulent gemeente Wassenaar 2025</meta:user-defined>
    <meta:user-defined meta:name="DCTERMS.W3CDTF/DCTERMS.available">2026-08-17</meta:user-defined>
    <meta:user-defined meta:name="DCTERMS.W3CDTF/OVERHEIDop.jaargang">2026</meta:user-defined>
    <meta:user-defined meta:name="OVERHEIDop.publicationIssue">389571</meta:user-defined>
    <meta:user-defined meta:name="OVERHEIDop.betreftRegeling">CVDR721624_3</meta:user-defined>
    <meta:user-defined meta:name="xs:date/OVERHEIDop.startdatum">2026-08-18</meta:user-defined>
    <meta:user-defined meta:name="OVERHEIDop.GmbID/DC.identifier">gmb-2026-389571</meta:user-defined>
    <meta:user-defined meta:name="OVERHEIDop.versieInformatie"/>
  </office:meta>
</office:document-meta>
</file>