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lwijk - Kennisgeving Melding Besluit activiteiten leefomgeving - Kasteellaan 2, 5141BM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Kasteellaan 2, 5141BM Waalwijk</text:p>
            <text:p text:style-name="common-al">
            <text:span text:style-name="nadrukvet">Code: </text:span>NB086701836</text:p>
            <text:p text:style-name="common-al">
            <text:span text:style-name="nadrukvet">Zaaknummer:</text:span> Z2026-00020475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 </text:span>1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47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8956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aal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475</meta:user-defined>
    <meta:user-defined meta:name="DCTERMS.abstract">Betreft: melding graven in bodem  op locatie Kasteellaan 2, 5141BM Waal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Waalwijk - Kennisgeving Melding Besluit activiteiten leefomgeving - Kasteellaan 2, 5141BM Waal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66</meta:user-defined>
    <meta:user-defined meta:name="OVERHEIDop.GmbID/DC.identifier">gmb-2026-389566</meta:user-defined>
    <meta:user-defined meta:name="OVERHEIDop.versieInformatie"/>
  </office:meta>
</office:document-meta>
</file>