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rard Doustraat 175 1073V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anpassen van de brandcompartimenten op de begane grond</text:p>
            <text:p text:style-name="common-al">Zaakadres: Gerard Doustraat 175 1073VW Amsterdam</text:p>
            <text:p text:style-name="common-al">Datum ontvangst: 22-05-2026</text:p>
            <text:p text:style-name="common-al">Zaaknummer: Z2026-022513</text:p>
            <text:p text:style-name="common-al">DSO-nummer: 202605220070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6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6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513</meta:user-defined>
    <meta:user-defined meta:name="DCTERMS.abstract">aanpassen van de brandcompartimenten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erard Doustraat 175 1073VW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65</meta:user-defined>
    <meta:user-defined meta:name="OVERHEIDop.GmbID/DC.identifier">gmb-2026-389565</meta:user-defined>
    <meta:user-defined meta:name="OVERHEIDop.versieInformatie"/>
  </office:meta>
</office:document-meta>
</file>