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tussen Buitenvaart 1701 en 1705, Hoogeveen: het bouwen van een bedrijfswoning en -loods (OPA) (12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8.</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8956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28</meta:user-defined>
    <meta:user-defined meta:name="DCTERMS.abstract">Betreft: Aanvraag op locatie tussen Buitenvaart 1701 en 1705, Hoogeve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Ingekomen aanvraag omgevingsvergunning, tussen Buitenvaart 1701 en 1705, Hoogeveen: het bouwen van een bedrijfswoning en -loods (OPA) (12 augustus 2026)</meta:user-defined>
    <meta:user-defined meta:name="DCTERMS.W3CDTF/DCTERMS.available">2026-08-17</meta:user-defined>
    <meta:user-defined meta:name="DCTERMS.W3CDTF/OVERHEIDop.jaargang">2026</meta:user-defined>
    <meta:user-defined meta:name="OVERHEIDop.publicationIssue">389564</meta:user-defined>
    <meta:user-defined meta:name="OVERHEIDop.GmbID/DC.identifier">gmb-2026-389564</meta:user-defined>
    <meta:user-defined meta:name="OVERHEIDop.versieInformatie"/>
  </office:meta>
</office:document-meta>
</file>