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bjectvergunning - 14 tot en met 23 augustus 2026, een led scherm, tv's en geluidsboxen - Molenstraat 89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7-08-2026</text:p>
            <text:p text:style-name="common-al">
            <text:span text:style-name="nadrukvet">Omschrijving: </text:span>Objectvergunning (Molen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2076</text:p>
            <text:p text:style-name="common-al">
            <text:span text:style-name="nadrukvet">Product: </text:span>Objectvergunning</text:p>
            <text:p text:style-name="common-al">
            <text:span text:style-name="nadrukvet">Ontvangst: </text:span>13-08-2026</text:p>
            <text:p text:style-name="common-al">
            <text:span text:style-name="nadrukvet">Definitieve beschikking verzonden: </text:span>13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4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3 augustus 2026 tot en met 24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2076/abbc6240-01e6-477c-b255-d89a180a18f5.pdf" xlink:type="simple">https://besluitenapv.nijmegen.nl/ZD2600102076/abbc6240-01e6-477c-b255-d89a180a18f5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956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bjectvergunning - 14 tot en met 23 augustus 2026, een led scherm, tv's en geluidsboxen - Molenstraat 89 te Nijme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62</meta:user-defined>
    <meta:user-defined meta:name="OVERHEIDop.GmbID/DC.identifier">gmb-2026-389562</meta:user-defined>
    <meta:user-defined meta:name="OVERHEIDop.versieInformatie"/>
  </office:meta>
</office:document-meta>
</file>