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een kampeerontheffing voor Kindervakantie Werk Afferden d.d. 19-09-2026  (1 nacht), Hengeland 18 in Afferden 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rgen L. maakt het volgende bekend:</text:p>
            <text:p text:style-name="common-al">· Onderwerp: Kampeerontheffing voor Kindervakantie Werk Afferden d.d. 19-09-2026</text:p>
            <text:p text:style-name="common-al">· Besluitdatum: 13 augustus 2026</text:p>
            <text:p text:style-name="common-al">· Locatie: Hengeland 18, 5851EA Afferden L</text:p>
            <text:p text:style-name="common-al">· Zaaknummer: Z2026-00000043</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het college van burgemeester en wethouders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95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043</meta:user-defined>
    <meta:user-defined meta:name="DCTERMS.abstract">Betreft: Kampeerontheffing (Fysieke Leefomgeving) verleend voor Kindervakantie Werk d.d. 19-09-2026 op het adres Hengeland 18 in Afferden L.</meta:user-defined>
    <dc:language>nl</dc:language>
    <meta:user-defined meta:name="OVERHEIDop.locatietype/OVERHEIDop.gebiedsmarkering">Punt</meta:user-defined>
    <meta:user-defined meta:name="DC.title">Besluit op aanvraag voor een kampeerontheffing voor Kindervakantie Werk Afferden d.d. 19-09-2026  (1 nacht), Hengeland 18 in Afferden L.</meta:user-defined>
    <meta:user-defined meta:name="DCTERMS.W3CDTF/DCTERMS.available">2026-08-17</meta:user-defined>
    <meta:user-defined meta:name="DCTERMS.W3CDTF/OVERHEIDop.jaargang">2026</meta:user-defined>
    <meta:user-defined meta:name="OVERHEIDop.publicationIssue">389560</meta:user-defined>
    <meta:user-defined meta:name="OVERHEIDop.GmbID/DC.identifier">gmb-2026-389560</meta:user-defined>
    <meta:user-defined meta:name="OVERHEIDop.versieInformatie"/>
  </office:meta>
</office:document-meta>
</file>