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APV/Bijzondere wetten - nabij de Amersfoortseweg 34, 3951LB Maarn, Ontheffing plaatsen voorwerpen  (RX2026-00001532, 1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beslistermijn met 6 weken verlengen voor de volgende aanvraag:</text:p>
            <text:p text:style-name="common-al">Nabij de Amersfoortseweg 34, 3951LB Maarn, Ontheffing plaatsen voorwerpen (RX2026-00001532, 13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8955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5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532</meta:user-defined>
    <meta:user-defined meta:name="DCTERMS.abstract">Nabij de Amersfoortseweg 34, 3951LB Maarn, Ontheffing plaatsen voorwerpen  (RX2026-00001532, 13 augustus 2026)</meta:user-defined>
    <dc:language>nl</dc:language>
    <meta:user-defined meta:name="OVERHEIDop.locatietype/OVERHEIDop.gebiedsmarkering">Punt</meta:user-defined>
    <meta:user-defined meta:name="DC.title">Gemeente Utrechtse Heuvelrug, verlenging beslistermijn APV/Bijzondere wetten - nabij de Amersfoortseweg 34, 3951LB Maarn, Ontheffing plaatsen voorwerpen  (RX2026-00001532, 13 augustus 2026)</meta:user-defined>
    <meta:user-defined meta:name="DCTERMS.W3CDTF/DCTERMS.available">2026-08-17</meta:user-defined>
    <meta:user-defined meta:name="DCTERMS.W3CDTF/OVERHEIDop.jaargang">2026</meta:user-defined>
    <meta:user-defined meta:name="OVERHEIDop.publicationIssue">389559</meta:user-defined>
    <meta:user-defined meta:name="OVERHEIDop.GmbID/DC.identifier">gmb-2026-389559</meta:user-defined>
    <meta:user-defined meta:name="OVERHEIDop.versieInformatie"/>
  </office:meta>
</office:document-meta>
</file>