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15-09-2026, Minckelersstraat voor 11, 8442 CE Heerenveen, Gemeenteplein voor 79, 8442 MB Heerenveen, van Harenspad voor 50, 8442 CD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15-09-2026 op het perceel Minckelersstraat voor 11, 8442 CE Heerenveen, Gemeenteplein voor 79, 8442 MB Heerenveen, van Harenspad voor 50, 8442 CD Heerenveen (13-08-2026)</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95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725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NING OMGEVINGSVERGUNNING, tijdelijk gebruik openbare ruimte 15-09-2026, Minckelersstraat voor 11, 8442 CE Heerenveen, Gemeenteplein voor 79, 8442 MB Heerenveen, van Harenspad voor 50, 8442 CD Heerenveen</meta:user-defined>
    <meta:user-defined meta:name="DCTERMS.W3CDTF/DCTERMS.available">2026-08-17</meta:user-defined>
    <meta:user-defined meta:name="DCTERMS.W3CDTF/OVERHEIDop.jaargang">2026</meta:user-defined>
    <meta:user-defined meta:name="OVERHEIDop.publicationIssue">389557</meta:user-defined>
    <meta:user-defined meta:name="OVERHEIDop.GmbID/DC.identifier">gmb-2026-389557</meta:user-defined>
    <meta:user-defined meta:name="OVERHEIDop.versieInformatie"/>
  </office:meta>
</office:document-meta>
</file>