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tentfeest kermis Siebengewald d.d. 21-08-2026 t/m 25-08-2026 nabij Gaesdoncksestraat 4 in Siebengewald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entfeest kermis Siebengewald 21-08-2026 t/m 25-08-2026</text:p>
            <text:p text:style-name="common-al">· Besluitdatum: 13 augustus 2026</text:p>
            <text:p text:style-name="common-al">· Locatie: Gaesdoncksestraat 4, 5853AX Siebengewald</text:p>
            <text:p text:style-name="common-al">· Zaaknummer: Z2026-00000127</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95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127</meta:user-defined>
    <meta:user-defined meta:name="DCTERMS.abstract">Betreft: Evenementenvergunning verleend voor het organiseren van een tentfeest d.d. 21-08-2026 t/m 25-08-2026 nabij Gaesdoncksestraat 4 in Siebengewald </meta:user-defined>
    <dc:language>nl</dc:language>
    <meta:user-defined meta:name="OVERHEIDop.locatietype/OVERHEIDop.gebiedsmarkering">Punt</meta:user-defined>
    <meta:user-defined meta:name="DC.title">Besluit op aanvraag voor het organiseren van een tentfeest kermis Siebengewald d.d. 21-08-2026 t/m 25-08-2026 nabij Gaesdoncksestraat 4 in Siebengewald</meta:user-defined>
    <meta:user-defined meta:name="DCTERMS.W3CDTF/DCTERMS.available">2026-08-17</meta:user-defined>
    <meta:user-defined meta:name="DCTERMS.W3CDTF/OVERHEIDop.jaargang">2026</meta:user-defined>
    <meta:user-defined meta:name="OVERHEIDop.publicationIssue">389555</meta:user-defined>
    <meta:user-defined meta:name="OVERHEIDop.GmbID/DC.identifier">gmb-2026-389555</meta:user-defined>
    <meta:user-defined meta:name="OVERHEIDop.versieInformatie"/>
  </office:meta>
</office:document-meta>
</file>