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1300906, Nabij Oudeweg 100 Nootdorp</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geautomatiseerde SUP automaat</text:p>
            <text:p text:style-name="common-al">DSO-Verzoeknummer: 2026081300906</text:p>
            <text:p text:style-name="common-al">Locatie: Nabij Oudeweg 100 Nootdorp</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13-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95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90598</meta:user-defined>
    <meta:user-defined meta:name="DCTERMS.abstract">het plaatsen van een geautomatiseerde SUP automaat</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1300906, Nabij Oudeweg 100 Nootdorp</meta:user-defined>
    <meta:user-defined meta:name="DCTERMS.W3CDTF/DCTERMS.available">2026-08-17</meta:user-defined>
    <meta:user-defined meta:name="DCTERMS.W3CDTF/OVERHEIDop.jaargang">2026</meta:user-defined>
    <meta:user-defined meta:name="OVERHEIDop.publicationIssue">389554</meta:user-defined>
    <meta:user-defined meta:name="OVERHEIDop.GmbID/DC.identifier">gmb-2026-389554</meta:user-defined>
    <meta:user-defined meta:name="OVERHEIDop.versieInformatie"/>
  </office:meta>
</office:document-meta>
</file>