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gevelwijziging op de locatie Kruisstraat 14  te Zandvoort, ingekomen 4 augustus 2026, DSO nummer 2026080400583, zaaknummer ODIJ-Z-26-18649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een gevelwijziging op de locatie Kruisstraat 14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9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954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gevelwijziging op de locatie Kruisstraat 14  te Zandvoort, ingekomen 4 augustus 2026, DSO nummer 2026080400583, zaaknummer ODIJ-Z-26-186493</meta:user-defined>
    <meta:user-defined meta:name="DCTERMS.W3CDTF/DCTERMS.available">2026-08-17</meta:user-defined>
    <meta:user-defined meta:name="DCTERMS.W3CDTF/OVERHEIDop.jaargang">2026</meta:user-defined>
    <meta:user-defined meta:name="OVERHEIDop.publicationIssue">389547</meta:user-defined>
    <meta:user-defined meta:name="OVERHEIDop.GmbID/DC.identifier">gmb-2026-389547</meta:user-defined>
    <meta:user-defined meta:name="OVERHEIDop.versieInformatie"/>
  </office:meta>
</office:document-meta>
</file>