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heffing voor Werkzaamheden van 7 t/m 13 september 2026, Bovenkerkerweg 103/ Aansluiting J.C. van Hattumweg  op Bovenkerker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13 augustus 2026 een aanvraag voor een ontheffing geluidhinder ontvangen. De ontheffing is aangevraagd voor Werkzaamheden van 7 t/m 13 september 2026 op locatie Bovenkerkerweg 103/ Aansluiting J.C. van Hattumweg  op Bovenkerkerweg.</text:p>
            <text:p text:style-name="common-al">De aanvraag is geregistreerd onder zaaknummer Z2026-00007988.</text:p>
            <text:p text:style-name="common-al">
            <text:span text:style-name="nadrukvet">Heeft u vragen over de aanvraag van de ontheffing?</text:span>
          </text:p>
            <text:p text:style-name="last-al">Reageren op de aanvraag is mogelijk. U kunt een reactie sturen naar gemeente@amstelveen.nl onder vermelding van het zaaknummer Z2026-00007988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954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7988</meta:user-defined>
    <meta:user-defined meta:name="DCTERMS.abstract">Betreft: aanvraag op locatie Bovenkerkerweg 103/ Aansluiting J.C. van Hattumweg  op Bovenkerkerweg</meta:user-defined>
    <dc:language>nl</dc:language>
    <meta:user-defined meta:name="OVERHEIDop.locatietype/OVERHEIDop.gebiedsmarkering">Lijn</meta:user-defined>
    <meta:user-defined meta:name="DC.title">Aanvraag ontheffing voor Werkzaamheden van 7 t/m 13 september 2026, Bovenkerkerweg 103/ Aansluiting J.C. van Hattumweg  op Bovenkerkerwe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45</meta:user-defined>
    <meta:user-defined meta:name="OVERHEIDop.GmbID/DC.identifier">gmb-2026-389545</meta:user-defined>
    <meta:user-defined meta:name="OVERHEIDop.versieInformatie"/>
  </office:meta>
</office:document-meta>
</file>