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1">
      <text:list-level-style-bullet text:bullet-char="•" text:level="1">
        <style:list-level-properties text:min-label-width="10mm"/>
      </text:list-level-style-bullet>
    </text:list-style>
    <text:list-style style:name="id1-3-2-2-1-21-1">
      <text:list-level-style-bullet text:bullet-char="•" text:level="1">
        <style:list-level-properties text:min-label-width="10mm"/>
      </text:list-level-style-bullet>
    </text:list-style>
    <text:list-style style:name="id1-3-2-2-1-21-2">
      <text:list-level-style-bullet text:bullet-char="•" text:level="1">
        <style:list-level-properties text:min-label-width="10mm"/>
      </text:list-level-style-bullet>
    </text:list-style>
    <text:list-style style:name="id1-3-2-2-1-21-3">
      <text:list-level-style-bullet text:bullet-char="•" text:level="1">
        <style:list-level-properties text:min-label-width="10mm"/>
      </text:list-level-style-bullet>
    </text:list-style>
    <text:list-style style:name="id1-3-2-2-1-28">
      <text:list-level-style-bullet text:bullet-char="•" text:level="1">
        <style:list-level-properties text:min-label-width="10mm"/>
      </text:list-level-style-bullet>
    </text:list-style>
    <text:list-style style:name="id1-3-2-2-1-28-1">
      <text:list-level-style-bullet text:bullet-char="•" text:level="1">
        <style:list-level-properties text:min-label-width="10mm"/>
      </text:list-level-style-bullet>
    </text:list-style>
    <text:list-style style:name="id1-3-2-2-1-28-2">
      <text:list-level-style-bullet text:bullet-char="•" text:level="1">
        <style:list-level-properties text:min-label-width="10mm"/>
      </text:list-level-style-bullet>
    </text:list-style>
    <text:list-style style:name="id1-3-2-2-1-28-3">
      <text:list-level-style-bullet text:bullet-char="•" text:level="1">
        <style:list-level-properties text:min-label-width="10mm"/>
      </text:list-level-style-bullet>
    </text:list-style>
    <text:list-style style:name="id1-3-2-2-1-28-4">
      <text:list-level-style-bullet text:bullet-char="•" text:level="1">
        <style:list-level-properties text:min-label-width="10mm"/>
      </text:list-level-style-bullet>
    </text:list-style>
    <text:list-style style:name="id1-3-2-2-1-28-5">
      <text:list-level-style-bullet text:bullet-char="•" text:level="1">
        <style:list-level-properties text:min-label-width="10mm"/>
      </text:list-level-style-bullet>
    </text:list-style>
    <text:list-style style:name="id1-3-2-2-1-7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7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79-1-3">
      <text:list-level-style-bullet text:bullet-char="•" text:level="1">
        <style:list-level-properties text:min-label-width="10mm"/>
      </text:list-level-style-bullet>
    </text:list-style>
    <text:list-style style:name="id1-3-2-2-1-79-1-3-1">
      <text:list-level-style-bullet text:bullet-char="•" text:level="1">
        <style:list-level-properties text:min-label-width="10mm"/>
      </text:list-level-style-bullet>
    </text:list-style>
    <text:list-style style:name="id1-3-2-2-1-79-1-3-2">
      <text:list-level-style-bullet text:bullet-char="•" text:level="1">
        <style:list-level-properties text:min-label-width="10mm"/>
      </text:list-level-style-bullet>
    </text:list-style>
    <text:list-style style:name="id1-3-2-2-1-79-1-3-3">
      <text:list-level-style-bullet text:bullet-char="•" text:level="1">
        <style:list-level-properties text:min-label-width="10mm"/>
      </text:list-level-style-bullet>
    </text:list-style>
    <text:list-style style:name="id1-3-2-2-1-79-1-3-4">
      <text:list-level-style-bullet text:bullet-char="•" text:level="1">
        <style:list-level-properties text:min-label-width="10mm"/>
      </text:list-level-style-bullet>
    </text:list-style>
    <text:list-style style:name="id1-3-2-2-1-79-1-3-5">
      <text:list-level-style-bullet text:bullet-char="•" text:level="1">
        <style:list-level-properties text:min-label-width="10mm"/>
      </text:list-level-style-bullet>
    </text:list-style>
    <text:list-style style:name="id1-3-2-2-1-79-1-3-6">
      <text:list-level-style-bullet text:bullet-char="•" text:level="1">
        <style:list-level-properties text:min-label-width="10mm"/>
      </text:list-level-style-bullet>
    </text:list-style>
    <text:list-style style:name="id1-3-2-2-1-79-1-3-7">
      <text:list-level-style-bullet text:bullet-char="•" text:level="1">
        <style:list-level-properties text:min-label-width="10mm"/>
      </text:list-level-style-bullet>
    </text:list-style>
    <text:list-style style:name="id1-3-2-2-1-7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79-2-3">
      <text:list-level-style-bullet text:bullet-char="•" text:level="1">
        <style:list-level-properties text:min-label-width="10mm"/>
      </text:list-level-style-bullet>
    </text:list-style>
    <text:list-style style:name="id1-3-2-2-1-79-2-3-1">
      <text:list-level-style-bullet text:bullet-char="•" text:level="1">
        <style:list-level-properties text:min-label-width="10mm"/>
      </text:list-level-style-bullet>
    </text:list-style>
    <text:list-style style:name="id1-3-2-2-1-79-2-3-2">
      <text:list-level-style-bullet text:bullet-char="•" text:level="1">
        <style:list-level-properties text:min-label-width="10mm"/>
      </text:list-level-style-bullet>
    </text:list-style>
    <text:list-style style:name="id1-3-2-2-1-79-3">
      <text:list-level-style-bullet style:num-suffix="" text:bullet-char="​" text:level="1">
        <style:list-level-properties text:min-label-width="10mm"/>
      </text:list-level-style-bullet>
    </text:list-style>
  </office:automatic-styles>
  <office:body>
    <office:text>
      <text:p text:style-name="new_page_staatscourant"/>
      <text:p text:style-name="single-kop-titel">Verkeersbesluiten gehandicaptenparkeerplaatsen op kenteken Willem Marislaan, Metsustraat, Kleefsehoek, Hofbeeklaan, Schoonenburg, Prof. Schermerhornpark, Poortlaan, Ede ,Gemeente Ede</text:p>
      <text:section text:name="regeling_id1-3-2" text:style-name="regeling">
        <text:section text:name="aanhef_id1-3-2-1" text:style-name="aanhef"/>
        <text:section text:name="regeling-tekst_id1-3-2-2" text:style-name="regeling-tekst">
          <text:section text:name="tekst_id1-3-2-2-1" text:style-name="tekst">
            <text:p text:style-name="common-al">Registratienummer 20260530957246 (Willem Marislaan)</text:p>
            <text:p text:style-name="common-al">Registratienummer 20260617967336 (Metsusstraat)</text:p>
            <text:p text:style-name="common-al">Registratienummer 20260624970293 (Kleefsehoek)</text:p>
            <text:p text:style-name="common-al">Registratienummer 20260627972127 (Hofbeeklaan)</text:p>
            <text:p text:style-name="common-al">Registratienummer 20260701973966 (Schoonenburg)</text:p>
            <text:p text:style-name="common-al">Registratienummer 20260707977018 (Prof. Schermerhornpark)</text:p>
            <text:p text:style-name="common-al">Registratienummer 20260704975854 (Poortlaan)</text:p>
            <text:p text:style-name="common-al">11 augustus 2026</text:p>
            <text:p text:style-name="common-al">Het college van burgemeester en wethouders van Ede;</text:p>
            <text:p text:style-name="common-al">Gelet op het bepaalde in artikel 18 Wegenverkeerswet 1994, artikel 26 Reglement verkeersregels en verkeerstekens 1990 en de artikelen 12 en 49 Besluit administratieve bepalingen inzake het wegverkeer en de Beleidsregels gehandicaptenparkeerplaatsen op kenteken;</text:p>
            <text:p text:style-name="tussenkopcur">Overwegende dat:</text:p>
            <text:p text:style-name="common-al">Willem Marislaan, Metsustraat, Kleefsehoek, Hofbeeklaan, Schoonenburg, Prof. Schermhornpark, Poortlaan in Ede voor het openbaar verkeer openstaande wegen zijn;</text:p>
            <text:p text:style-name="common-al">de hierboven genoemde wegen wegen zijn zoals bedoeld in artikel 1 lid 1 onder b van de Wegenverkeerswet 1994;</text:p>
            <text:p text:style-name="common-al">deze wegen in eigendom, beheer en onderhoud zijn bij de gemeente Ede.</text:p>
            <text:p text:style-name="tussenkopcur">Overwegende dat:</text:p>
            <text:p text:style-name="common-al">de gemeente Ede een aanvraag heeft ontvangen voor de realisatie van een gehandicaptenparkeerplaats op kenteken van een bewoner van Willem Marislaan, Metsustraat, Kleefsehoek, Hofbeeklaan, Schoonenburg, Prof. Schermhornpark, Poortlaan conform omschreven in de <text:a xlink:href="https://zoek.officielebekendmakingen.nl/gmb-2024-319897.html" xlink:type="simple">Beleidsregel parkeervoorziening gehandicapten Ede</text:a>;</text:p>
            <text:p text:style-name="common-al">De aanvragers ieder hebben aangetoond te voldoen aan de vereisten zoals omschreven in hoofdstuk 3 van de desbetreffende regeling;</text:p>
            <text:p text:style-name="common-al">de gemeente Ede voornemens is de gehandicaptenparkeerplaats op kenteken toe te kennen.</text:p>
            <text:p text:style-name="tussenkopcur">Overwegende dat:</text:p>
            <text:p text:style-name="common-al">de gemeente Ede bij de aanwijzing van een gehandicaptenparkeerplaats niet toetst aan de parkeerdruk, omwille van de volgende redenen:</text:p>
            <text:list text:style-name="id1-3-2-2-1-21">
              <text:list-item text:style-override="id1-3-2-2-1-21-1">
                <text:number>•</text:number>
                <text:p text:style-name="al">de parkeerdruk in de omgeving van de betreffende parkeerplaats in beginsel niet/slechts zeer beperkt toeneemt, omdat er sprake is van de verplaatsing van een voertuig dat nu ook al in de omgeving geparkeerd wordt naar een aangewezen parkeerplaats;</text:p>
              </text:list-item>
              <text:list-item text:style-override="id1-3-2-2-1-21-2">
                <text:number>•</text:number>
                <text:p text:style-name="al">een hoge(re) parkeerdruk in de straat tot consequentie heeft dat het belang van aanvrager bij een gehandicaptenparkeerplaats evenredig toeneemt, omdat bij hogere parkeerdruk vaker sprake is van (langere) loopafstanden, welke door aanvrager (aantoonbaar) niet overbrugt kunnen worden;</text:p>
              </text:list-item>
              <text:list-item text:style-override="id1-3-2-2-1-21-3">
                <text:number>•</text:number>
                <text:p text:style-name="al">een lage(re) parkeerdruk in de straat danwel leidt tot een evenredig lager belang bij een gehandicaptenparkeerplaats door aanvrager, maar tegelijkertijd ook inhoudt dat, ondanks de toewijzing van een gehandicaptenparkeerplaats andere belanghebbenden altijd in staat zullen blijven om een parkeerplaats te vinden binnen acceptabele loopafstanden.</text:p>
              </text:list-item>
            </text:list>
            <text:p text:style-name="tussenkopcur">Overwegende dat:</text:p>
            <text:p text:style-name="common-al">er een parkeerplaats aangewezen wordt binnen 100 meter loopafstand van het adres (op basis van de BAG) van de aanvrager (doorgaans 70 meter hemelsbreed), tenzij de maximale loopafstand welke door aanvrager afgelegd kan worden korter is dan 100 meter, waarbij de maximale loopafstand vanuit de medische indicatie van aanvrager wordt gebruikt als maximale afstand (hemelsbreed = afstand * 0,7);</text:p>
            <text:p text:style-name="common-al">een parkeerplaats niet aangewezen wordt indien deze niet voldoet aan de uitgangspunten zoals omschreven in hoofdstuk 3 van de <text:a xlink:href="https://zoek.officielebekendmakingen.nl/gmb-2024-319897.html" xlink:type="simple">Beleidsregel parkeervoorziening gehandicapten Ede</text:a>;</text:p>
            <text:p text:style-name="common-al">de voorkeur ligt op een haakse parkeerplaats, vanwege de mogelijkheid om op een veiligere manier uit te stappen, uitstappen op de weg wordt minder wenselijk geacht, gezien mensen die slecht ter been zijn vaak ook meer moeite hebben met in-/uitstappen en/of gebruik maken van hulpmiddelen (zoals een rollator), welke in/uit de auto geladen dienen te worden, waarbij het onwenselijk is dat dit op de doorgaande weg plaatsvindt;</text:p>
            <text:p text:style-name="common-al">de gemeente bij aanwijzing van de parkeerplaats werkt met een puntensysteem per type parkeerplaats, waarbij het aantal punten gedeeld wordt door de hemelsbrede afstand (in meters) tot het centrum van een parkeerplaats;</text:p>
            <text:p text:style-name="common-al">de parkeerplaats met het hoogst aantal punten wordt aangewezen, bij een gelijk aantal punten wordt de parkeerplaats met het hoogste aantal punten voor deling door de afstand aangewezen:</text:p>
            <text:list text:style-name="id1-3-2-2-1-28">
              <text:list-item text:style-override="id1-3-2-2-1-28-1">
                <text:number>•</text:number>
                <text:p text:style-name="al">(type 1) 10 punten: een haakse parkeerplaats die voldoet aan de richtlijnen van het CROW (minimaal 3,5 meter breed zonder uitstapstrook, minimaal 3,0 meter breed met uitstapstrook (zoals een trottoir);</text:p>
              </text:list-item>
              <text:list-item text:style-override="id1-3-2-2-1-28-2">
                <text:number>•</text:number>
                <text:p text:style-name="al">(type 2) 8 punten: een haakse parkeerplaats met uitstapstrook (zoals een trottoir);</text:p>
              </text:list-item>
              <text:list-item text:style-override="id1-3-2-2-1-28-3">
                <text:number>•</text:number>
                <text:p text:style-name="al">(type 3) 7 punten: een haakse parkeerplaats, zonder uitstapstrook, op de hoek van een rij haakse parkeerplaatsen;</text:p>
              </text:list-item>
              <text:list-item text:style-override="id1-3-2-2-1-28-4">
                <text:number>•</text:number>
                <text:p text:style-name="al">(type 4) 5 punten: een haakse parkeerplaats, binnenin een rij haakse parkeerplaatsen;</text:p>
              </text:list-item>
              <text:list-item text:style-override="id1-3-2-2-1-28-5">
                <text:number>•</text:number>
                <text:p text:style-name="al">(type 5) 1 punt: een langsparkeerplaats;</text:p>
              </text:list-item>
            </text:list>
            <text:p text:style-name="common-al">door bovenstaande systematiek alleen voor de dichtstbijzijnde parkeerplaats per type een berekening hoeft te worden gemaakt, omdat parkeerplaatsen verderop altijd een lagere score zullen krijgen, vanwege de deling van het aantal punten door de afstand;</text:p>
            <text:p text:style-name="common-al">bij parkeerterreinen van bijvoorbeeld appartementencomplexen getracht wordt aansluiting te vinden op bestaande gehandicaptenparkeerplaatsen op kenteken, om zo tot een clustering van gehandicaptenparkeerplaatsen te komen, ten behoeve van het overzicht op de parkeerterreinen.</text:p>
            <text:p text:style-name="tussenkopcur">Overwegende dat:</text:p>
            <text:p text:style-name="tussenkopcur">de parkeerplaats(type) met het hoogste puntenaantal, berekend volgens bovenstaande uitgangspunten, de eerste haakse parkeerplaats in de rij haakse parkeerplaatsen ten westen van de Willem Marisflat is.</text:p>
            <text:p text:style-name="tussenkopcur">de parkeerplaats(type) met het hoogste puntenaantal, berekend volgens bovenstaande uitgangspunten, de meest oostelijke parkeerplaats op de hoek van de haakse rij parkeerplaatsen gelegen tegenover Metsustraat 25 is.</text:p>
            <text:p text:style-name="tussenkopcur">de parkeerplaats(type) met het hoogste puntenaantal, berekend volgens bovenstaande uitgangspunten, de meest noordelijke parkeerplaats in de rij haakse parkeerplaatsen voor Kleefsehoek 274 is.</text:p>
            <text:p text:style-name="tussenkopcur">de parkeerplaats(type) met het hoogste puntenaantal, berekend volgens bovenstaande uitgangspunten, de tweede parkeerplaats in de rij haakse parkeerplaatsen gelegen ten oosten van de ingang van Hofstaete is.</text:p>
            <text:p text:style-name="tussenkopcur">de parkeerplaats(type) met het hoogste puntenaantal, berekend volgens bovenstaande uitgangspunten, de meest oostelijke parkeerplaats in de rij haakse parkeerplaatsen gelegen voor Schoonenburg 78 is.</text:p>
            <text:p text:style-name="tussenkopcur">de parkeerplaats(type) met het hoogste puntenaantal, berekend volgens bovenstaande uitgangspunten, de  meeste noordelijke parkeerplaats in de rij van 2 parkeervakken ten noordwesten van de ingang van Prof. Schermhornpark 54 is.</text:p>
            <text:p text:style-name="tussenkopcur">de parkeerplaats(type) met het hoogste puntenaantal, berekend volgens bovenstaande uitgangspunten, de aan te leggen parkeerplek voor Poortlaan 7 is.</text:p>
            <text:p text:style-name="tussenkopcur"> Overwegende dat:</text:p>
            <text:p text:style-name="common-al">De gehandicaptenparkeerplaats op kenteken aangewezen zal worden voor de duur waarin aanvrager hier het recht op heeft, en verwijderd wordt wanneer daar aanleiding toe is conform hoofdstuk 3 artikel 10 en hoofdstuk 3 artikel 12 van de <text:a xlink:href="https://zoek.officielebekendmakingen.nl/gmb-2024-319897.html" xlink:type="simple">Beleidsregel parkeervoorziening gehandicapten Ede</text:a>;</text:p>
            <text:p text:style-name="tussenkopcur">Overwegende dat:</text:p>
            <text:p text:style-name="common-al">dit besluit eerder gepubliceerd is als ontwerpbesluit als onderdeel van publicatie Gemeenteblad 2026, 334936 gepubliceerd op 13 juli 2026, waarbij de mogelijkheid bestond een zienswijze in te dienen;</text:p>
            <text:p text:style-name="common-al">er tegen dit besluit zienswijzen zijn ingediend.</text:p>
            <text:p text:style-name="common-al">
            <text:span text:style-name="nadrukvet">Reactie zienswijze Prof. Schermerhornpark</text:span>
          </text:p>
            <text:p text:style-name="common-al">In de zienswijze is aangegeven - kort weergegeven - dat er aan het Prof. Schermerhornpark een bestaande, beter geschikte parkeerplaats is aangewezen als gehandicaptenparkeerplaats. De houder van deze gehandicaptenparkeerplaats is, naar verluid, echter niet langer rijbevoegd. Voorstel vanuit indiener is daarom om deze twee parkeerplaatsen om te wisselen.</text:p>
            <text:p text:style-name="common-al">De aanwijzing van een gehandicaptenparkeerplaats geschiet o.a. op basis van een toegekende gehandicaptenparkeerkaart. Uit gegevens blijkt dat de gehandicaptenparkeerkaart van de betreffende bestuurder nog geldig is en zij daarmee tot op heden op dit punt in aanmerking blijft komen voor een gehandicaptenparkeerplaats, totdat herkeuring anders uitwijst of wederopzegging plaatsvindt.</text:p>
            <text:p text:style-name="common-al">De gemeente zal niet op eigen initiatief gehandicaptenparkeerplaatsen omwisselen. De gehandicaptenparkeerplaats is immers toegekend op een bepaalde locatie, waar aanvrager vanuit dient te kunnen blijven gaan. Gemeente wenst de parkeerplaatsen alleen om te draaien wanneer zowel aanvrager van de nieuwe gehandicaptenparkeerplaats als houder van de betreffende gehandicaptenparkeerplaats hierover in overeenstemming komen.</text:p>
            <text:p text:style-name="common-al">Het betreffende besluit biedt ruimte om, zonder nieuw besluit, de gehandicaptenparkeerplaatsen om te wisselen. Immers bevat het besluit geen kenteken, waardoor de functie en het gebruik van de parkeerplaats in overeenstemming blijven met het besluit. Het verzoek tot omwisselen van de voorgenomen en een bestaande gehandicaptenparkeerplaats heeft dan ook geen gevolgen voor dit besluit.</text:p>
            <text:p text:style-name="common-al">
            <text:span text:style-name="nadrukvet">Reactie zienswijze Metsustraat (1)</text:span>
          </text:p>
            <text:p text:style-name="common-al">
            <text:span text:style-name="nadrukvet"/>In de zienswijze is aangegeven - kort weergegeven - dat er sprake is van een onrechtmatige aanvraag, omdat aanvraagster (te) goed ter been zou zijn en de parkeerplaats voornamelijk door haar man gebruikt wordt, welke geen beperking kent. Daarnaast wordt aangegeven dat de keuze van de betreffende parkeerplaats voortkomt uit de wens om de auto binnen zichtafstand van een bij de woning behorende beveiligingscamera te plaatsen. Ook worden de parkeerplaatsen veel gebruikt door ouders van de nabijgelegen school, welke in de praktijk al lang zoeken naar/wachten op een parkeerplaats om hun kinderen af te zetten/naar school te brengen.</text:p>
            <text:p text:style-name="common-al">De toewijzing van een gehandicaptenparkeerplaats is alleen mogelijk wanneer sprake is van een gehandicaptenparkeerkaart. Aanvrager is in het bezit van de betreffende kaart. Aan het verkrijgen van deze kaart zijn voorwaarden verbonden, waaronder een medische keuring. Uit deze medische keuring is gebleken dat aanvrager onvoldoende in staat is om een parkeerplaats op normale, voor hem haar te grote, loopafstand te bereiken.</text:p>
            <text:p text:style-name="common-al">Met het in het bezit zijn van deze kaart komt aanvrager in aanmerking voor een gehandicaptenparkeerplaats bij de woning. Bij het aanvragen van een dergelijke plaats is niet van toepassing hoe vaak zij gebruik maakt van het voertuig. Immers dient aanvrager, los van hoe vaak hij/zij gebruik maakt van het voertuig, in staat te zijn om dit voertuig te bereiken. Daarvoor is een parkeerplaats binnen beperkte loopafstand noodzakelijk.</text:p>
            <text:p text:style-name="common-al">De keuze voor een bepaalde parkeerplaats geschiedt binnen de door de gemeente gestelde kaders, waarbij gekeken wordt naar loopafstand in combinatie met de bruikbaarheid van omliggende parkeerplaatsen. Het al dan niet aanwezig zijn van de wens om de auto binnen het gezichtsveld van de woning te plaatsen, eventueel gecombineerd met een aanwezige beveiligingscamera heeft hier geen invloed op.</text:p>
            <text:p text:style-name="common-al">Het aanwijzen van de parkeerplaats als specifiek bedoeld voor het voertuig van de aanvrager maakt, zoals indiener omschrijft, dubbelgebruik met de naastgelegen school onmogelijk. Hierbij wordt een belangenafweging gemaakt. De meeste bezoekers van de school zullen in staat zijn om iets verder te lopen. Daarnaast zijn de effecten gering, omdat het slechts één parkeerplaats betreft. De belangenafweging tussen het iets verder moeten lopen door weggebruikers die hier over het algemeen toe in staat zijn en anderzijds aanvrager, welke afhankelijk is van een parkeerplaats in de buurt slaat hierbij uit in het voordeel van aanvrager.</text:p>
            <text:p text:style-name="common-al">De betreffende zienswijze heeft daarmee geen gevolgen voor dit besluit.</text:p>
            <text:p text:style-name="common-al">
            <text:span text:style-name="nadrukvet">Reactie zienswijze Metsustraat (2)</text:span>
          </text:p>
            <text:p text:style-name="common-al">
            <text:span text:style-name="nadrukvet"/>In de zienswijze is aangegeven - kort weergegeven - dat er geen sprake is van bewoners met een fysieke handicap in de Metsustraat of Judith Leysterstraat, wat de aanvraag oneigenlijk maakt. De vermeende indieners zouden daarnaast vaak foutparkeren en zo parkeeroverlast veroorzaken. Daarnaast is aansluitend aan de achtertuin van de vermeende indieners een parkeerhof, waar zij ook de auto zouden kunnen parkeren, omdat aan de voorzijde veel gebruik wordt gemaakt van de parkeerplaatsen door de nabijgelegen school.</text:p>
            <text:p text:style-name="common-al"/>
            <text:p text:style-name="common-al">De toewijzing van een gehandicaptenparkeerplaats is alleen mogelijk wanneer sprake is van een gehandicaptenparkeerkaart. Aanvrager is in het bezit van de betreffende kaart. Aan het verkrijgen van deze kaart zijn voorwaarden verbonden, waaronder een medische keuring. Uit deze medische keuring is gebleken dat aanvrager onvoldoende in staat is om een parkeerplaats op normale, voor hem haar te grote, loopafstand te bereiken.</text:p>
            <text:p text:style-name="common-al">Met het in het bezit zijn van deze kaart komt aanvrager in aanmerking voor een gehandicaptenparkeerplaats bij de woning.</text:p>
            <text:p text:style-name="common-al">Parkeeroverlast al dan niet veroorzaakt door de aanvrager is geen reden om een gehandicaptenparkeerplaats af te wijzen. Indien parkeeroverlast aan blijft houden is er de mogelijkheid om hierover het gesprek aan te gaan met de betreffende bewoners of contact op te nemen met toezicht en/of de politie.</text:p>
            <text:p text:style-name="common-al">De keuze voor een bepaalde parkeerplaats geschiedt binnen de door de gemeente gestelde kaders, waarbij gekeken wordt naar loopafstand in combinatie met de bruikbaarheid van omliggende parkeerplaatsen.</text:p>
            <text:p text:style-name="common-al">Het aanwijzen van de parkeerplaats als specifiek bedoeld voor het voertuig van de aanvrager maakt, zoals indiener omschrijft, dubbelgebruik met de naastgelegen school onmogelijk. Hierbij wordt een belangenafweging gemaakt. De meeste bezoekers van de school zullen in staat zijn om iets verder te lopen. Daarnaast zijn de effecten gering, omdat het slechts één parkeerplaats betreft. De belangenafweging tussen het iets verder moeten lopen door weggebruikers die hier over het algemeen toe in staat zijn en anderzijds aanvrager, welke afhankelijk is van een parkeerplaats in de buurt slaat hierbij uit in het voordeel van aanvrager.</text:p>
            <text:p text:style-name="common-al">De betreffende zienswijze heeft daarmee geen gevolgen voor dit besluit.</text:p>
            <text:p text:style-name="common-al">
            <text:span text:style-name="nadrukvet">Reactie zienswijze Poortlaan</text:span>
          </text:p>
            <text:p text:style-name="common-al">
            <text:span text:style-name="nadrukvet"/>In de zienswijze is aangegeven - kort weergeven - dat de gehandicaptenparkeerplaats voor huisnummer 7 zou moeten komen, niet voor huisnummer 9.</text:p>
            <text:p text:style-name="common-al">De bijlage (tekening) en omschrijving van de locatie van deze gehandicaptenparkeerplaats komen in het conceptbesluit niet overeen. Bij aflezen van het huisnummer blijkt deze te zijn versprongen, waardoor een onjuist huisnummer in de omschrijving terecht is gekomen. Beoogd werd/wordt om de parkeerplaats voor huisnummer 7 te realiseren. Op dit punt wordt het besluit aangepast.</text:p>
            <text:p text:style-name="common-al">
            <text:span text:style-name="nadrukvet">Reactie zienswijze Hofbeeklaan</text:span>
          </text:p>
            <text:p text:style-name="common-al">
            <text:span text:style-name="nadrukvet"/>In de zienswijze is aangegeven - kort weergeven - dat indiener geen bezwaar heeft tegen een gehandicaptenparkeerplaats an sich, maar zich wel afvraagt of dit betekent dat het parkeerterrein anders/opnieuw ingericht moet worden, om zo te voldoen aan de richtlijnen voor de grootte/breedte van een gehandicaptenparkeerplaats.</text:p>
            <text:p text:style-name="common-al">Bij de toewijzing van gehandicaptenparkeerplaatsen kijkt de gemeente naar de bruikbaarheid van de betreffende parkeerplaatsen. Een parkeerplaats die voldoet aan alle richtlijnen wordt hiermee eerder aangewezen dan een parkeerplaats die dat niet doet. Echter, wanneer er geen parkeerplaats aanwezig is die voldoet aan alle richtlijnen wordt, in eerste instantie, een parkeerplaatsen aangewezen die dit niet doet. Het is ondoenlijk om voor iedere (tijdelijke) gehandicaptenparkeerplaats de openbare ruimte opnieuw in te richten, vanuit kostenoogpunt, maar ook omdat de benodigde ruimte hiervoor in de praktijk vaak niet aanwezig is.</text:p>
            <text:p text:style-name="common-al"/>
            <text:p text:style-name="common-al">Over het algemeen blijken ook minder brede parkeerplaatsen in de praktijk goed bruikbaar. In situaties waarin dit niet het geval is/blijkt is er altijd de mogelijkheid, ook door aanvrager zelf, om hierover met ons contact op te nemen, bijvoorbeeld door het indienen van een zienswijze op het concept besluit, of naderhand, via de reguliere kanalen.</text:p>
            <text:p text:style-name="common-al">De betreffende zienswijze heeft daarmee geen gevolgen voor dit besluit.</text:p>
            <text:p text:style-name="tussenkopcur">Voorts overwegende dat:</text:p>
            <text:p text:style-name="common-al">om de verkeersveiligheid op de weg te verzekeren, weggebruikers en passagiers te beschermen, de weg in stand te houden, de bruikbaarheid daarvan te waarborgen en door het verkeer veroorzaakte overlast, hinder of schade te voorkomen of beperken, het noodzakelijk is om overeenkomstig bijgevoegde tekening verkeersmaatregelen in te stellen.</text:p>
            <text:p text:style-name="tussenkopcur">Voorts overwegende dat:</text:p>
            <text:p text:style-name="common-al">Overeenkomstig het gestelde in artikel 24 BABW overleg is gevoerd met de korpschef van politie, in deze diens gemandateerde, en deze positief heeft geadviseerd.</text:p>
            <text:p text:style-name="tussenkopcur">Besluit</text:p>
            <text:list text:style-name="id1-3-2-2-1-79">
              <text:list-item text:style-override="id1-3-2-2-1-79-1">
                <text:number>1.</text:number>
                <text:p text:style-name="al">Overeenkomstig bijgevoegde tekening de volgende verkeersmaatregelen te treffen</text:p>
                <text:list text:style-name="id1-3-2-2-1-79-1-3">
                  <text:list-item text:style-override="id1-3-2-2-1-79-1-3-1">
                    <text:number>•</text:number>
                    <text:p text:style-name="al">De eerste haakse parkeerplaats in de rij haakse parkeerplaatsen ten westen van de Willem Marisflat op de Willem Marislaan, Ede aan te wijzen als gehandicaptenparkeerplaats op kenteken door middel van de plaatsing van bord E06 uit bijlage I van het Reglement Verkeersregels en Verkeerstekens 1990 (RVV 1990) met onderbord met daarop het corresponderende kenteken van de aanvrager, voor de duur waarin aanvrager recht heeft op deze parkeerplaats;</text:p>
                  </text:list-item>
                  <text:list-item text:style-override="id1-3-2-2-1-79-1-3-2">
                    <text:number>•</text:number>
                    <text:p text:style-name="al">meest oostelijke parkeerplaats op de hoek van de haakse rij parkeerplaatsen gelegen tegenover Metsustraat 25 op de Metsustraat, Ede aan te wijzen als gehandicaptenparkeerplaats op kenteken door middel van de plaatsing van bord E06 uit bijlage I van het Reglement Verkeersregels en Verkeerstekens 1990 (RVV 1990) met onderbord met daarop het corresponderende kenteken van de aanvrager, voor de duur waarin aanvrager recht heeft op deze parkeerplaats;</text:p>
                  </text:list-item>
                  <text:list-item text:style-override="id1-3-2-2-1-79-1-3-3">
                    <text:number>•</text:number>
                    <text:p text:style-name="al">De meest noordelijke parkeerplaats in de rij haakse parkeerplaatsen voor Kleefsehoek 274 op de Kleefsehoek, Ede aan te wijzen als gehandicaptenparkeerplaats op kenteken door middel van de plaatsing van bord E06 uit bijlage I van het Reglement Verkeersregels en Verkeerstekens 1990 (RVV 1990) met onderbord met daarop het corresponderende kenteken van de aanvrager, voor de duur waarin aanvrager recht heeft op deze parkeerplaats;</text:p>
                  </text:list-item>
                  <text:list-item text:style-override="id1-3-2-2-1-79-1-3-4">
                    <text:number>•</text:number>
                    <text:p text:style-name="al">De tweede parkeerplaats in de rij haakse parkeerplaatsen gelegen ten oosten van de ingang van Hofstaete op de Hofbeeklaan, Ede.  Aan te wijzen als gehandicaptenparkeerplaats op kenteken door middel van de plaatsing van bord E06 uit bijlage I van het Reglement Verkeersregels en Verkeerstekens 1990 (RVV 1990) met onderbord met daarop het corresponderende kenteken van de aanvrager, voor de duur waarin aanvrager recht heeft op deze parkeerplaats;</text:p>
                  </text:list-item>
                  <text:list-item text:style-override="id1-3-2-2-1-79-1-3-5">
                    <text:number>•</text:number>
                    <text:p text:style-name="al">De meest oostelijke parkeerplaats in de rij haakse parkeerplaatsen gelegen voor Schoonenburg op de Schoonenburg, Ede aan te wijzen als gehandicaptenparkeerplaats op kenteken door middel van de plaatsing van bord E06 uit bijlage I van het Reglement Verkeersregels en Verkeerstekens 1990 (RVV 1990) met onderbord met daarop het corresponderende kenteken van de aanvrager, voor de duur waarin aanvrager recht heeft op deze parkeerplaats;</text:p>
                  </text:list-item>
                  <text:list-item text:style-override="id1-3-2-2-1-79-1-3-6">
                    <text:number>•</text:number>
                    <text:p text:style-name="al">De meeste noordelijke parkeerplaats in de rij van 2 parkeervakken ten noordwesten van de ingang van Prof. Schermhornpark 54 op de Prof. Schermhornpark, Ede aan te wijzen als gehandicaptenparkeerplaats op kenteken door middel van de plaatsing van bord E06 uit bijlage I van het Reglement Verkeersregels en Verkeerstekens 1990 (RVV 1990) met onderbord met daarop het corresponderende kenteken van de aanvrager, voor de duur waarin aanvrager recht heeft op deze parkeerplaats;</text:p>
                  </text:list-item>
                  <text:list-item text:style-override="id1-3-2-2-1-79-1-3-7">
                    <text:number>•</text:number>
                    <text:p text:style-name="al">De aan te leggen parkeerplek voor Poortlaan 7 op de Poortlaan, Ede aan te wijzen als gehandicaptenparkeerplaats op kenteken door middel van de plaatsing van bord E06 uit bijlage I van het Reglement Verkeersregels en Verkeerstekens 1990 (RVV 1990) met onderbord met daarop het corresponderende kenteken van de aanvrager, voor de duur waarin aanvrager recht heeft op deze parkeerplaats;</text:p>
                  </text:list-item>
                </text:list>
              </text:list-item>
              <text:list-item text:style-override="id1-3-2-2-1-79-2">
                <text:number>2.</text:number>
                <text:p text:style-name="al">Een afschrift te zenden aan </text:p>
                <text:list text:style-name="id1-3-2-2-1-79-2-3">
                  <text:list-item text:style-override="id1-3-2-2-1-79-2-3-1">
                    <text:number>•</text:number>
                    <text:p text:style-name="al">De brandweercommandant van Ede;</text:p>
                  </text:list-item>
                  <text:list-item text:style-override="id1-3-2-2-1-79-2-3-2">
                    <text:number>•</text:number>
                    <text:p text:style-name="al">De teamchef van politie van het basisteam Ede</text:p>
                  </text:list-item>
                </text:list>
              </text:list-item>
              <text:list-item text:style-override="id1-3-2-2-1-79-3">
                <text:number/>
                <text:p text:style-name="al"/>
              </text:list-item>
            </text:list>
            <text:p text:style-name="tussenkopcur">burgemeester en wethouders,</text:p>
            <text:p text:style-name="tussenkopcur">Namens dezen,</text:p>
            <text:p text:style-name="common-al"/>
            <text:p text:style-name="common-al"/>
            <text:p text:style-name="common-al">Joost Beekman</text:p>
            <text:p text:style-name="common-al">Teamleider - Beleid en Diensten</text:p>
            <text:p text:style-name="common-al"/>
            <text:p text:style-name="common-al">Bijlage 1 - Locaties gehandicaptenparkeerplaatsen</text:p>
            <text:p text:style-name="common-al"/>
            <text:p text:style-name="tussenkopcur">Bezwaarclausule</text:p>
            <text:p text:style-name="tussenkopcur">Bent u het niet eens met dit besluit?</text:p>
            <text:p text:style-name="common-al">Neem dan eerst contact met ons op voor een gesprek of uitleg. Dat kan door te bellen naar telefoonnummer 14 0318. U kunt daarna bezwaar maken. Doe dit binnen zes weken na de verzenddatum van dit besluit.</text:p>
            <text:p text:style-name="common-al"/>
            <text:p text:style-name="common-al">U kunt op twee manieren bezwaar maken.</text:p>
            <text:p text:style-name="common-al">Vul digitaal het formulier ‘bezwaarschrift indienen’ in op <text:a xlink:href="http://www.ede.nl/bezwaarmaken" xlink:type="simple">www.ede.nl/bezwaarmaken</text:a>.</text:p>
            <text:p text:style-name="common-al">Of stuur ons een brief. Noem in uw brief:</text:p>
            <text:p text:style-name="common-al">uw naam, adres en telefoonnummer;</text:p>
            <text:p text:style-name="common-al">de datum waarop u uw brief schrijft;</text:p>
            <text:p text:style-name="common-al">tegen welk besluit u bezwaar maakt. Noem daarvoor ons kenmerk of besluitnummer en de datum van het besluit. U kunt ook een kopie van dit besluit meesturen;</text:p>
            <text:p text:style-name="common-al">de reden waarom u het niet eens bent met dit besluit;</text:p>
            <text:p text:style-name="common-al">uw handtekening.</text:p>
            <text:p text:style-name="common-al"> </text:p>
            <text:p text:style-name="common-al">Het besluit blijft geldig totdat uw bezwaar is behandeld. Kunt u niet wachten op de uitkomst van de bezwaarprocedure en is er sprake van spoed? Dan kunt u, nadat u bezwaar heeft gemaakt, de Rechtbank Gelderland vragen om een voorlopige voorziening. Meer informatie hierover vindt u op <text:a xlink:href="http://www.rechtspraak.nl/" xlink:type="simple">www.rechtspraak.nl</text:a>.</text:p>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de</text:p>
            </table:table-cell>
            <table:table-cell office:value-type="string" table:style-name="header.C">
              <text:p text:style-name="headerright"><text:span text:style-name="nr">Nr. 389539</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539</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539</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Ede</meta:user-defined>
    <meta:user-defined meta:name="OVERHEID.Gemeente/OVERHEID.authority">Ede</meta:user-defined>
    <meta:user-defined meta:name="OVERHEID.Informatietype/DC.type">officiële publicatie</meta:user-defined>
    <meta:user-defined meta:name="OVERHEIDop.Rubriek/DC.type">verkeersbesluit of -mededeling</meta:user-defined>
    <meta:user-defined meta:name="OVERHEID.Gemeente/DCTERMS.publisher">Ede</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OVERHEIDvb.VereisteVanBesluit/OVERHEIDvb.vereisteVanBesluit">Wegenverkeerswet 1994, art. 15, lid 2</meta:user-defined>
    <meta:user-defined meta:name="OVERHEIDvb.VereisteVanBesluit/OVERHEIDvb.vereisteVanBesluit">Het bepaalde in artikel 12 van het BABW</meta:user-defined>
    <meta:user-defined meta:name="OVERHEIDvb.VereisteVanBesluit/OVERHEIDvb.vereisteVanBesluit">Het bepaalde in artikel 34 van het BABW</meta:user-defined>
    <meta:user-defined meta:name="OVERHEIDvb.VereisteVanBesluit/OVERHEIDvb.vereisteVanBesluit">Het bepaalde in artikel 37 van het BABW</meta:user-defined>
    <meta:user-defined meta:name="DCTERMS.alternative">Gemeente Ede - Gehandicaptenparkeerplaats op kenteken - Willem Marislaan, Metsustraat, Kleefsehoek, Hofbeeklaan, Schoonenburg, Prof. Schermhornpark, Poortlaan</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20260530957246, 20260617967336, 20260624970293, 20260627972127, 20260701973966, 20260707977018, 20260704975854</meta:user-defined>
    <meta:user-defined meta:name="OVERHEIDop.verkeersbordcode">E6</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Verkeersbesluiten gehandicaptenparkeerplaatsen op kenteken Willem Marislaan, Metsustraat, Kleefsehoek, Hofbeeklaan, Schoonenburg, Prof. Schermerhornpark, Poortlaan, Ede ,Gemeente Ede</meta:user-defined>
    <meta:user-defined meta:name="DCTERMS.W3CDTF/DCTERMS.available">2026-08-17</meta:user-defined>
    <meta:user-defined meta:name="OVERHEIDop.externeBijlage">Bijlage 1 - Locaties gehandicaptenparkeerplaatsen|exb-2026-29087</meta:user-defined>
    <meta:user-defined meta:name="DCTERMS.W3CDTF/OVERHEIDop.jaargang">2026</meta:user-defined>
    <meta:user-defined meta:name="OVERHEIDop.publicationIssue">389539</meta:user-defined>
    <meta:user-defined meta:name="OVERHEIDop.GmbID/DC.identifier">gmb-2026-389539</meta:user-defined>
    <meta:user-defined meta:name="OVERHEIDop.versieInformatie"/>
  </office:meta>
</office:document-meta>
</file>