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Charloisse Lagedijk 423 en Charloisse Lagedijk 427, 3084LA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3-08-2026</text:span> (op dezelfde dag verzonden) een omgevingsvergunning, met kenmerk <text:span text:style-name="nadrukvet">Z2025-011218/2025120801675</text:span>, heeft verleend voor de Bouwactiviteit (omgevingsplan) en de Buitenplanse activiteit (BOPA). <text:span text:style-name="nadrukcur">(Grondslag: Omgevingswet, artikel 5.1)</text:span></text:p>
            <text:p text:style-name="common-al">De aanvraag betreft het realiseren van twee vrijstaande woningen op de locatie aan de Charloisse Lagedijk 423 en Charloisse Lagedijk 427, 3084LA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953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3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3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5-011218</meta:user-defined>
    <meta:user-defined meta:name="DCTERMS.abstract">het realiseren van twee vrijstaande woning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Charloisse Lagedijk 423 en Charloisse Lagedijk 427, 3084LA Rotterdam.</meta:user-defined>
    <meta:user-defined meta:name="DCTERMS.W3CDTF/DCTERMS.available">2026-08-17</meta:user-defined>
    <meta:user-defined meta:name="DCTERMS.W3CDTF/OVERHEIDop.jaargang">2026</meta:user-defined>
    <meta:user-defined meta:name="OVERHEIDop.publicationIssue">389538</meta:user-defined>
    <meta:user-defined meta:name="OVERHEIDop.GmbID/DC.identifier">gmb-2026-389538</meta:user-defined>
    <meta:user-defined meta:name="OVERHEIDop.versieInformatie"/>
  </office:meta>
</office:document-meta>
</file>