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Nathan Projects B.V.-Atalantalaan 4336 MA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 juli 2026 hebben wij een melding ontvangen van Nathan Projects B.V.,</text:p>
            <text:p text:style-name="common-al">gelegen aan de Spoorstraat 23 in ‘t Harde.</text:p>
            <text:p text:style-name="common-al"/>
            <text:p text:style-name="common-al">Het gaat om een melding in het kader van het Besluit activiteiten leefomgeving (Bal), over het aanleggen en in gebruik nemen van 25 gesloten bodemenergiesystemen op de locaties gelegen aan de Atalantalaan 229 t/m 245 en Atalantalaan 389 t/m 319 in 4336 MA Middelburg.</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625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95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Melding Besluit activiteiten leefomgeving van Nathan Projects B.V.-Atalantalaan 4336 MA Middelburg</meta:user-defined>
    <meta:user-defined meta:name="DCTERMS.W3CDTF/DCTERMS.available">2026-08-17</meta:user-defined>
    <meta:user-defined meta:name="DCTERMS.W3CDTF/OVERHEIDop.jaargang">2026</meta:user-defined>
    <meta:user-defined meta:name="OVERHEIDop.externeBijlage">eindbrief Z2026-00006258|exb-2026-29085</meta:user-defined>
    <meta:user-defined meta:name="OVERHEIDop.externeBijlage">verzoekpdf Z2026-00006258|exb-2026-29086</meta:user-defined>
    <meta:user-defined meta:name="OVERHEIDop.publicationIssue">389534</meta:user-defined>
    <meta:user-defined meta:name="OVERHEIDop.GmbID/DC.identifier">gmb-2026-389534</meta:user-defined>
    <meta:user-defined meta:name="OVERHEIDop.versieInformatie"/>
  </office:meta>
</office:document-meta>
</file>