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wijziging 'Omgevingsplan Hellevoet, Brielsestraatweg – Gorslaan, Hellevoetsluis'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Voorne aan Zee maakt, op grond van artikel 16.29 Omgevingswet en artikel 10.2 Omgevingsbesluit, bekend een voornemen te hebben een wijziging op de regeling 'Omgevingsplan Hellevoet, locatie Brielsestraatweg – Gorslaan in Hellevoetsluis' voor te bereiden. </text:p>
            <text:p text:style-name="common-al">
            <text:span text:style-name="nadrukvet">Voorgenomen wijziging </text:span>
          </text:p>
            <text:p text:style-name="common-al">Het omgevingsplan wordt gewijzigd voor de locatie gelegen aan de rand van de vesting van Hellevoetsluis, tegenover de sportvelden aan de Brielsestraatweg. Huidige situatie is een vrachtwagenparkeerplaats en een kleinschalige kantoor-/bedrijfs-/maatschappelijke ruimte van Maasdelta Groep. In het verleden stonden hier ook enkele woningen. </text:p>
            <text:p text:style-name="common-al">Op dit terrein zijn initiatiefnemers, de gemeente Voorne aan Zee en woningbouwcorporatie Maasdelta Groep, voornemens maximaal 73 woningen te realiseren, met bijhorend parkeerprogramma. </text:p>
            <text:p text:style-name="common-al">De ontwikkeling is strijdig met het omgevingsplan van de gemeente Voorne aan Zee. Om de ontwikkeling juridisch-planologisch mogelijk te maken is de gemeente gestart met voorbereidingen om het omgevingsplan te wijzigen. Met deze wijziging-omgevingsplan worden de bouw- en gebruiksactiviteiten van de beoogde ontwikkeling geborgd.</text:p>
            <text:p text:style-name="common-al">
            <text:span text:style-name="nadrukvet">Participatie </text:span>
          </text:p>
            <text:p text:style-name="common-al">Voor deze locatie is een kavelambitiedocument opgesteld. In dit ambitiedocument zijn de stedenbouwkundige randvoorwaarden en uitgangspunten ten aanzien van beeldkwaliteit van de ontwikkeling vastgelegd. Deze voorwaarden dienen te worden nageleefd bij de realisatie van het plan.</text:p>
            <text:p text:style-name="common-al">Ten aanzien van de participatie voor de ontwikkeling aan de Brielsestraatweg – Gorslaan is de uitwerking en organisatie van het participatieproces gezamenlijk door de gemeente Voorne aan Zee en Maasdelta verzorgd. De tijdens een bewonersavond gemaakte opmerkingen en ingebrachte aandachtspunten zijn waar mogelijk in het kavelambitiedocument aangepast. Daarnaast zijn de bewoners begin 2026 per brief geïnformeerd over de stand van zaken.</text:p>
            <text:p text:style-name="common-al">
            <text:span text:style-name="nadrukvet">Uitleg kennisgeving</text:span>
          </text:p>
            <text:p text:style-name="last-al">Dit is uitsluitend een kennisgeving van het voornemen om een wijziging van het omgevingsplan voor te bereiden. In dit stadium van de procedure liggen geen stukken ter inzage en is er geen gelegenheid tot het naar voren brengen van zienswijzen of advies. In een later stadium zal het ontwerp van de wijziging van omgevingsplan ter inzage worden gelegd. Op dat moment wordt de gelegenheid tot het naar voren brengen van zienswijzen geboden. Zodra die procedure start zal een nieuwe publicatie plaatsvi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8953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3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3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Voorne aan Zee</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Weg</meta:user-defined>
    <meta:user-defined meta:name="OVERHEIDop.locatietype/OVERHEIDop.gebiedsmarkering">Weg</meta:user-defined>
    <meta:user-defined meta:name="DC.title">Kennisgeving voornemen wijziging 'Omgevingsplan Hellevoet, Brielsestraatweg – Gorslaan, Hellevoetsluis'</meta:user-defined>
    <meta:user-defined meta:name="DCTERMS.W3CDTF/DCTERMS.available">2026-08-19</meta:user-defined>
    <meta:user-defined meta:name="DCTERMS.W3CDTF/OVERHEIDop.jaargang">2026</meta:user-defined>
    <meta:user-defined meta:name="OVERHEIDop.publicationIssue">389533</meta:user-defined>
    <meta:user-defined meta:name="OVERHEIDop.GmbID/DC.identifier">gmb-2026-389533</meta:user-defined>
    <meta:user-defined meta:name="OVERHEIDop.versieInformatie"/>
  </office:meta>
</office:document-meta>
</file>