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ort Vreeswijkstraat 26 1384BA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dakramen aan zowel de voor-, zij als achterzijde van de woning</text:p>
            <text:p text:style-name="common-al">Besluit: verleend</text:p>
            <text:p text:style-name="common-al">Besluit verzonden op: 13-08-2026</text:p>
            <text:p text:style-name="common-al">Zaakadres: Fort Vreeswijkstraat 26 1384BA Weesp</text:p>
            <text:p text:style-name="common-al">Zaaknummer: Z2026-017548</text:p>
            <text:p text:style-name="common-al">DSO-nummer: 20260419002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17548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548</meta:user-defined>
    <meta:user-defined meta:name="DCTERMS.abstract">plaatsen van dakramen aan zowel de voor-, zij als achte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Fort Vreeswijkstraat 26 1384BA Wees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30</meta:user-defined>
    <meta:user-defined meta:name="OVERHEIDop.GmbID/DC.identifier">gmb-2026-389530</meta:user-defined>
    <meta:user-defined meta:name="OVERHEIDop.versieInformatie"/>
  </office:meta>
</office:document-meta>
</file>