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– Kennedylaan 24,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het mobiel breken van bouw- en sloopafval </text:p>
            <text:p text:style-name="common-al">Locatie: Kennedylaan 24, 5466 AA Veghel</text:p>
            <text:p text:style-name="common-al">DSO-kenmerk: 2026071602421</text:p>
            <text:p text:style-name="common-al">Zaaknummer: Z/511103</text:p>
            <text:p text:style-name="common-al">Datum ontvangen: 16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95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103</meta:user-defined>
    <dc:language>nl</dc:language>
    <meta:user-defined meta:name="OVERHEIDop.locatietype/OVERHEIDop.gebiedsmarkering">Punt</meta:user-defined>
    <meta:user-defined meta:name="DC.title">Gemeente Meierijstad - Melding Besluit activiteiten leefomgeving (Bal) – Kennedylaan 24, Vegh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28</meta:user-defined>
    <meta:user-defined meta:name="OVERHEIDop.GmbID/DC.identifier">gmb-2026-389528</meta:user-defined>
    <meta:user-defined meta:name="OVERHEIDop.versieInformatie"/>
  </office:meta>
</office:document-meta>
</file>