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eizersgracht 435 1017D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nterne renovatie ten behoeve van dewoning</text:p>
            <text:p text:style-name="common-al">Zaakadres: Keizersgracht 435 1017DJ Amsterdam</text:p>
            <text:p text:style-name="common-al">Datum ontvangst: 03-07-2026</text:p>
            <text:p text:style-name="common-al">Zaaknummer: Z2026-029505</text:p>
            <text:p text:style-name="common-al">DSO-nummer: 202607030035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52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505</meta:user-defined>
    <meta:user-defined meta:name="DCTERMS.abstract">interne renovatie ten behoeve van de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eizersgracht 435 1017DJ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23</meta:user-defined>
    <meta:user-defined meta:name="OVERHEIDop.GmbID/DC.identifier">gmb-2026-389523</meta:user-defined>
    <meta:user-defined meta:name="OVERHEIDop.versieInformatie"/>
  </office:meta>
</office:document-meta>
</file>