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realiseren van een schuilstal en het legaliseren van de (verlichting) rijbak, rijheuvel en hekwerk, Voorhoeveweg 11, 6006SV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realiseren schuilstal en legaliseren (verlichting) rijbak, rijheuvel en hekwerk op locatie Voorhoeveweg 11, 6006SV Weert.</text:p>
            <text:p text:style-name="common-al">De omgevingsvergunning is geregistreerd onder zaaknummer Z2026-00001453. Het besluit is op 13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8952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453</meta:user-defined>
    <meta:user-defined meta:name="DCTERMS.abstract">Betreft: Besluit op locatie Voorhoeveweg 11, 6006SV Weer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het realiseren van een schuilstal en het legaliseren van de (verlichting) rijbak, rijheuvel en hekwerk, Voorhoeveweg 11, 6006SV Weer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22</meta:user-defined>
    <meta:user-defined meta:name="OVERHEIDop.GmbID/DC.identifier">gmb-2026-389522</meta:user-defined>
    <meta:user-defined meta:name="OVERHEIDop.versieInformatie"/>
  </office:meta>
</office:document-meta>
</file>