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Back to School 2026 op de locatie Van ‘t Hoffplein te Schiedam op 26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13 augustus 2026 een vergunning verleend voor het organiseren van evenement Back to School 2026 op de locatie Van ‘t Hoffplein te Schiedam op 26 augustus 2026 van 12.30 uur tot 16.30 uur (opbouw op 26 augustus 2026 van 11.00 uur tot 12.30 uur, afbouw op 26 augustus 2026 van 16.30 uur tot 17.30 uur). Kinderactiviteiten voor de buurtkinderen met springkussens, een knutselhoek, een ijscokar en een demonstratie van Circus Hannes.</text:p>
            <text:p text:style-name="common-al">Vanaf 19 augustus 2026 ligt een afschrift van de verleende vergunning, gedurende zes weken gerekend vanaf de datum van het besluit, ter inzage bij het Klant Contact Centrum (Omgevingsloket), Stadserf 1 te Schiedam (alleen op afspraak).</text:p>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95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Back to School 2026 op 26 augustus 2026</meta:user-defined>
    <dc:language>nl</dc:language>
    <meta:user-defined meta:name="OVERHEIDop.locatietype/OVERHEIDop.gebiedsmarkering">Weg</meta:user-defined>
    <meta:user-defined meta:name="DC.title">Verleende vergunning Back to School 2026 op de locatie Van ‘t Hoffplein te Schiedam op 26 augustus 2026</meta:user-defined>
    <meta:user-defined meta:name="DCTERMS.W3CDTF/DCTERMS.available">2026-08-19</meta:user-defined>
    <meta:user-defined meta:name="DCTERMS.W3CDTF/OVERHEIDop.jaargang">2026</meta:user-defined>
    <meta:user-defined meta:name="OVERHEIDop.publicationIssue">389521</meta:user-defined>
    <meta:user-defined meta:name="OVERHEIDop.GmbID/DC.identifier">gmb-2026-389521</meta:user-defined>
    <meta:user-defined meta:name="OVERHEIDop.versieInformatie"/>
  </office:meta>
</office:document-meta>
</file>