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Evenementenvergunning Triathlon Workum op zondag 30 augustus 2026, wisselzone Stedspolle, start Doltewal en fietsrondje skuzum</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Triathlon Workum op zondag 30 augustus 2026 </text:p>
            <text:p text:style-name="common-al">Het besluit is verzonden op 13-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410.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95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410</meta:user-defined>
    <meta:user-defined meta:name="DCTERMS.abstract">Evenementenvergunning voor het evenement Evenementenvergunning Triathlon Workum op zondag 30 augustus 2026, wisselzone Stedspolle, start Doltewal en fietsrondje skuzum.</meta:user-defined>
    <dc:language>nl</dc:language>
    <meta:user-defined meta:name="OVERHEIDop.locatietype/OVERHEIDop.gebiedsmarkering">Vlak</meta:user-defined>
    <meta:user-defined meta:name="DC.title">Verleende evenementenvergunning voor Evenementenvergunning Triathlon Workum op zondag 30 augustus 2026, wisselzone Stedspolle, start Doltewal en fietsrondje skuzum</meta:user-defined>
    <meta:user-defined meta:name="DCTERMS.W3CDTF/DCTERMS.available">2026-08-17</meta:user-defined>
    <meta:user-defined meta:name="DCTERMS.W3CDTF/OVERHEIDop.jaargang">2026</meta:user-defined>
    <meta:user-defined meta:name="OVERHEIDop.publicationIssue">389520</meta:user-defined>
    <meta:user-defined meta:name="OVERHEIDop.GmbID/DC.identifier">gmb-2026-389520</meta:user-defined>
    <meta:user-defined meta:name="OVERHEIDop.versieInformatie"/>
  </office:meta>
</office:document-meta>
</file>