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llands Kroon Week 33 Kennisgeving voornemen wijziging Omgevingsplan “Hollands Kroon” voor de Tussenweg 10-16 Middenmeer en Agriport A7</text:p>
      <text:section text:name="regeling_id1-3-2" text:style-name="regeling">
        <text:section text:name="aanhef_id1-3-2-1" text:style-name="aanhef">
          <text:section text:name="preambule_id1-3-2-1-1" text:style-name="preambule">
            <text:p text:style-name="al">Op grond van artikel 16.29 Omgevingswet en artikel 10.2 lid 1 Omgevingsbesluit maakt het college van burgemeester en wethouders bekend het voornemen te hebben voor het wijzigen van het omgevingsplan voor de locatie Tussenweg 10-16 voor het toestaan van een zogenaamde “grote lawaaimaker” en voor de omliggende gronden voor het vastleggen van een geluidsaandachtsgebied en geluidproductieplafond (GPP). </text:p>
            <text:p text:style-name="al"/>
            <text:p text:style-name="al">
            <text:span text:style-name="nadrukvet">Voorgenomen wijziging </text:span>
          </text:p>
            <text:p text:style-name="al">De wijziging ziet op de tijdelijke delen van het omgevingsplan Hollands Kroon 'bestemmingsplan Tussenweg 10-16 Middenmeer' geconsolideerde versie (24-11-2020), 'bestemmingsplan Gemeente Wieringermeer - Buitengebied 2009' (17-10-2011) en 'Bestemmingsplan Uitbreiding Agriport A7 Grootschalige Glastuinbouw' (28-01-2010). De wijziging omvat alleen het vaststellen van een geluidsaandachtsgebied en GPP en het toestaan van meer dan 200 MVA transformatoren. De onderliggende functies wijzigen niet. </text:p>
            <text:p text:style-name="al"/>
            <text:p text:style-name="al">
            <text:span text:style-name="nadrukvet">Toelichting </text:span>
          </text:p>
            <text:p text:style-name="al">De functie “hyperscale datacenter” is binnen het plangebied toegestaan, maar het voorgenomen datacenter is door aard en omvang van de technische installaties en een grote lawaaimaker niet toegestaan op de locatie Tussenweg 10-16 Middenmeer op basis van het tijdelijke deel van het omgevingsplan van gemeente Hollands Kroon; bestemmingsplan ‘Uitbreiding Agriport A7, Tussenweg 10-16, geconsolideerde versie' (24-11-2020). Daarom dient een GPP en geluidsaandachtsgebied vastgesteld te worden.</text:p>
            <text:p text:style-name="al">Met de wijziging wordt de vestiging van een datacenter met een gelijktijdig gebruik van motoren of verbrandingsmotoren met een gezamenlijk geïnstalleerd motorvermogen van ten minste 15 megawatt (MW) en het gebruiken van (niet in een gesloten gebouw ondergebrachte) transformatoren met een maximaal gelijktijdig in te schakelen elektrisch vermogen van 200 MVA of meer, mogelijk. Door het omgevingsplan te wijzigen en een geluidproductieplafond vast te stellen, wordt de maximale geluidbelasting juridisch begrensd en beter beheersbaar, waardoor omwonenden meer zekerheid krijgen over de bescherming van hun leefomgeving. </text:p>
            <text:p text:style-name="al"/>
            <text:p text:style-name="al">
            <text:span text:style-name="nadrukvet">Participatie </text:span>
          </text:p>
            <text:p text:style-name="al">Initiatiefnemer is inmiddels al actief bezig met participatie. Zo is er een participatieavond geweest op 25 september 2025. Hierin is een presentatie gegeven over het voornemen met vervolgens ruimte voor het stellen van vragen of delen van andere aandachtspunten. Op 24 juni 2026 is nogmaals een participatie-avond in de vorm van een ‘Burenbijeenkomst’ geweest op locatie in de buurt van het dorp Middenmeer. Ook heeft de initiatiefnemer een mailadres voor vragen en opmerkingen. </text:p>
            <text:p text:style-name="al">Verder zal er tijdens de terinzagelegging van het ontwerp omgevingsplan de mogelijkheid zijn om zienswijzen in te dienen. </text:p>
            <text:p text:style-name="al"/>
            <text:p text:style-name="al">
            <text:span text:style-name="nadrukvet">Uitleg kennisgeving</text:span>
          </text:p>
            <text:p text:style-name="al">Dit is uitsluitend een kennisgeving van het voornemen om een wijziging van het omgevingsplan voor te bereiden. In dit stadium van de procedure liggen geen stukken ter inzage en is er geen gelegenheid tot het naar voren brengen van zienswijzen of advies.</text:p>
            <text:p text:style-name="al">Zodra het ontwerp-omgevingsplan klaar is, wordt de ontwerp-wijziging van het omgevingsplan ter inzage gelegd. Dit gebeurt samen met het MER. Dan is het mogelijk om op het plan te reageren. Via een officiële bekendmaking op de website <text:a xlink:href="http://www.officielebekendmakingen.nl" xlink:type="simple">www.officielebekendmakingen.nl</text:a> wordt aangekondigd wanneer dat is en hoe u kunt reageren.</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8951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1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1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Hollands Kroon</meta:user-defined>
    <meta:user-defined meta:name="OVERHEID.Informatietype/DC.type">officiële publicatie</meta:user-defined>
    <meta:user-defined meta:name="OVERHEIDop.Rubriek/DC.type">overige overheidsinformatie</meta:user-defined>
    <meta:user-defined meta:name="OVERHEID.Gemeente/OVERHEID.authority">Hollands Kroon</meta:user-defined>
    <meta:user-defined meta:name="OVERHEID.Gemeente/DCTERMS.publisher">Hollands Kroon</meta:user-defined>
    <meta:user-defined meta:name="OVERHEID.TaxonomieBeleidsagendaDecentraal/OVERHEID.category">Ruimte en infrastructuur | Organisatie en beleid</meta:user-defined>
    <dc:language>nl</dc:language>
    <meta:user-defined meta:name="OVERHEIDop.locatietype/OVERHEIDop.gebiedsmarkering">Vlak</meta:user-defined>
    <meta:user-defined meta:name="DC.title">Hollands Kroon Week 33 Kennisgeving voornemen wijziging Omgevingsplan “Hollands Kroon” voor de Tussenweg 10-16 Middenmeer en Agriport A7</meta:user-defined>
    <meta:user-defined meta:name="DCTERMS.W3CDTF/DCTERMS.available">2026-08-17</meta:user-defined>
    <meta:user-defined meta:name="DCTERMS.W3CDTF/OVERHEIDop.jaargang">2026</meta:user-defined>
    <meta:user-defined meta:name="OVERHEIDop.publicationIssue">389518</meta:user-defined>
    <meta:user-defined meta:name="OVERHEIDop.GmbID/DC.identifier">gmb-2026-389518</meta:user-defined>
    <meta:user-defined meta:name="OVERHEIDop.versieInformatie"/>
  </office:meta>
</office:document-meta>
</file>