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omgevingsvergunning voor het aanpassen van de oprit aan Korteweg 22 te Rockan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Deze publicatie betreft een rectificatie omdat de postcode en plaats onjuist waren. De oorspronkelijke publicatie is op 6 augustus 2026 bekendgemaakt, beschikbaar via <text:a xlink:href="https://zoek.officielebekendmakingen.nl/gmb-2026-375886.html" xlink:type="simple"><text:span text:style-name="nadrukondlijn">Gemeenteblad 2026, 375886</text:span></text:a>.]</text:p>
            <text:p text:style-name="common-al">Nummer : 1992ESUITE1353662026</text:p>
            <text:p text:style-name="common-al">Datum ontvangst : 02-08-2026</text:p>
            <text:p text:style-name="common-al">Activiteiten : het aanpassen van de oprit</text:p>
            <text:p text:style-name="common-al">Plaatselijk bekend : Korteweg 22, 3235CH Rockanje</text:p>
            <text:p text:style-name="last-al">Voor informatie over zaken die te maken hebben met Vergunningen, Toezicht en/of Handhaving kunt u contact opnemen met de afdeling Ruimtelijke ontwikkeling. U kunt uw vragen elke doordeweekse dag (met uitzondering van feestdagen) stellen van 08:30 tot 16:00 uur, via telefoonnummer 14 0181 of u kunt 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95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92ESUITE1353662026</meta:user-defined>
    <dc:language>nl</dc:language>
    <meta:user-defined meta:name="OVERHEIDop.locatietype/OVERHEIDop.gebiedsmarkering">Adres</meta:user-defined>
    <meta:user-defined meta:name="DC.title">Rectificatie: Aanvraag omgevingsvergunning voor het aanpassen van de oprit aan Korteweg 22 te Rockanj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517</meta:user-defined>
    <meta:user-defined meta:name="OVERHEIDop.GmbID/DC.identifier">gmb-2026-389517</meta:user-defined>
    <meta:user-defined meta:name="OVERHEIDop.versieInformatie"/>
  </office:meta>
</office:document-meta>
</file>