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nnaeusstraat 41-3 1093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terras</text:p>
            <text:p text:style-name="common-al">Zaakadres: Linnaeusstraat 41-3 1093EG Amsterdam</text:p>
            <text:p text:style-name="common-al">Datum ontvangst: 30-07-2026</text:p>
            <text:p text:style-name="common-al">Zaaknummer: Z2026-034167</text:p>
            <text:p text:style-name="common-al">DSO-nummer: 20260730013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5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67</meta:user-defined>
    <meta:user-defined meta:name="DCTERMS.abstract">plaatsen va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innaeusstraat 41-3 1093EG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16</meta:user-defined>
    <meta:user-defined meta:name="OVERHEIDop.GmbID/DC.identifier">gmb-2026-389516</meta:user-defined>
    <meta:user-defined meta:name="OVERHEIDop.versieInformatie"/>
  </office:meta>
</office:document-meta>
</file>