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Vosmaerstraat 10-3 1054T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unning voor woningvormen</text:p>
            <text:p text:style-name="common-al">Besluit: verleend</text:p>
            <text:p text:style-name="common-al">Besluit verzonden op: 13-08-2026</text:p>
            <text:p text:style-name="common-al">Zaakadres: Vosmaerstraat 10-3 1054TB Amsterdam</text:p>
            <text:p text:style-name="common-al">Zaaknummer: Z2026-02898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8987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51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1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1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8987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Besluit woonvormingsvergunning verleend Vosmaerstraat 10-3 1054TB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15</meta:user-defined>
    <meta:user-defined meta:name="OVERHEIDop.GmbID/DC.identifier">gmb-2026-389515</meta:user-defined>
    <meta:user-defined meta:name="OVERHEIDop.versieInformatie"/>
  </office:meta>
</office:document-meta>
</file>