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Loods Of Stock kinderkleding sample &amp; stock sale</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1-08-2026</text:p>
            <text:p text:style-name="common-al">Omschrijving: Kinderkledingbeurs</text:p>
            <text:p text:style-name="common-al">Locatie: Laan van het Omniversum 4, 7324 BM Apeldoorn</text:p>
            <text:p text:style-name="common-al">Zaaknummer: 02006351711</text:p>
            <text:p text:style-name="common-al">Datum evenement: 21 en 22 november 2026</text:p>
            <text:p text:style-name="last-al">Tijdstip evenement: 10:00 tot 17:00 uur en 10:00 tot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95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1711</meta:user-defined>
    <dc:language>nl</dc:language>
    <meta:user-defined meta:name="OVERHEIDop.locatietype/OVERHEIDop.gebiedsmarkering">Punt</meta:user-defined>
    <meta:user-defined meta:name="DC.title">Aanvraag evenementenvergunning Loods Of Stock kinderkleding sample &amp; stock sale</meta:user-defined>
    <meta:user-defined meta:name="DCTERMS.W3CDTF/DCTERMS.available">2026-08-17</meta:user-defined>
    <meta:user-defined meta:name="DCTERMS.W3CDTF/OVERHEIDop.jaargang">2026</meta:user-defined>
    <meta:user-defined meta:name="OVERHEIDop.publicationIssue">389514</meta:user-defined>
    <meta:user-defined meta:name="OVERHEIDop.GmbID/DC.identifier">gmb-2026-389514</meta:user-defined>
    <meta:user-defined meta:name="OVERHEIDop.versieInformatie"/>
  </office:meta>
</office:document-meta>
</file>