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avastraat 41-1 1094GZ Amsterdam, Javastraat 41-2 1094GZ Amsterdam, Javastraat 41-3 1094G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de brandcompartimentering en het realiseren van diverse muurdoorbraken</text:p>
            <text:p text:style-name="common-al">Besluit: verleend</text:p>
            <text:p text:style-name="common-al">Besluit verzonden op: 13-08-2026</text:p>
            <text:p text:style-name="common-al">Zaakadres: Javastraat 41-1 1094GZ Amsterdam, Javastraat 41-2 1094GZ Amsterdam, Javastraat 41-3 1094GZ Amsterdam</text:p>
            <text:p text:style-name="common-al">Zaaknummer: Z2026-020924</text:p>
            <text:p text:style-name="common-al">DSO-nummer: 202605120057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20924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51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1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0924</meta:user-defined>
    <meta:user-defined meta:name="DCTERMS.abstract">wijzigen van de brandcompartimentering en het realiseren van diverse muurdoorbrak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Besluit omgevingsvergunning reguliere procedure verleend Javastraat 41-1 1094GZ Amsterdam, Javastraat 41-2 1094GZ Amsterdam, Javastraat 41-3 1094GZ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11</meta:user-defined>
    <meta:user-defined meta:name="OVERHEIDop.GmbID/DC.identifier">gmb-2026-389511</meta:user-defined>
    <meta:user-defined meta:name="OVERHEIDop.versieInformatie"/>
  </office:meta>
</office:document-meta>
</file>