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zettingsvergunning ingetrokken Haarlemmermeerstraat 159-1 1058J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1 zelfstandige woonruimte in 3 onzelfstandige woonruimten</text:p>
            <text:p text:style-name="common-al">Besluit: aanvraag ingetrokken</text:p>
            <text:p text:style-name="common-al">Besluit verzonden op: 13-08-2026</text:p>
            <text:p text:style-name="common-al">Zaakadres: Haarlemmermeerstraat 159-1 1058JZ Amsterdam</text:p>
            <text:p text:style-name="last-al">Zaaknummer: Z2026-03553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50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537</meta:user-defined>
    <meta:user-defined meta:name="DCTERMS.abstract">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Aanvraag omzettingsvergunning ingetrokken Haarlemmermeerstraat 159-1 1058JZ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08</meta:user-defined>
    <meta:user-defined meta:name="OVERHEIDop.GmbID/DC.identifier">gmb-2026-389508</meta:user-defined>
    <meta:user-defined meta:name="OVERHEIDop.versieInformatie"/>
  </office:meta>
</office:document-meta>
</file>