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472, Oude Stadsweg 2, 4931CK Geertrui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heeft op 13 augustus 2026 een besluit tot verlenging van de procedure genomen op de aanvraag met zaaknummer Z2026-00000472 voor de tijdelijke huisvesting van een BSO op sportpark Hier-O op locatie Oude Stadsweg 2, 4931CK Geertruidenberg. De procedure is verlengd met een termijn van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894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472</meta:user-defined>
    <meta:user-defined meta:name="DCTERMS.abstract">Betreft: beschikking verlenging beslistermijn op locatie Oude Stadsweg 2, 4931CK Geertruidenberg</meta:user-defined>
    <dc:language>nl</dc:language>
    <meta:user-defined meta:name="OVERHEIDop.locatietype/OVERHEIDop.gebiedsmarkering">Punt</meta:user-defined>
    <meta:user-defined meta:name="DC.title">Kennisgeving termijnverlenging Z2026-00000472, Oude Stadsweg 2, 4931CK Geertruidenbe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496</meta:user-defined>
    <meta:user-defined meta:name="OVERHEIDop.GmbID/DC.identifier">gmb-2026-389496</meta:user-defined>
    <meta:user-defined meta:name="OVERHEIDop.versieInformatie"/>
  </office:meta>
</office:document-meta>
</file>